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00659d6a2229ecf7fe29b8b6ffee8.jpg"/>
  <manifest:file-entry manifest:media-type="image/jpeg" manifest:full-path="Pictures/c4957a0d99ffaed50649ca658d6ae7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vidy-dvizhenij-osevaya-simmetriya"/><text:bookmark-start text:name="__RefHeading___осевая-симметрия_1"/><text:bookmark-start text:name="осевая-симметрия"/>Осевая симметрия<text:bookmark-end text:name="__RefHeading___осевая-симметрия_1"/><text:bookmark-end text:name="осевая-симметрия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Осевой симметрией относительно прямой  называется такое преобразование плоскости, при котором точки прямой  остаются неподвижными, а для любой точки  не лежащей на прямой  будет выполнено: , , где  – это образ точки .</text:p>
      <text:h text:style-name="Heading_20_2" text:outline-level="2"><text:bookmark-start text:name="__RefHeading___осевая-симметрия-в-координатах_3"/><text:bookmark-start text:name="осевая-симметрия-в-координатах"/>Осевая симметрия в координатах<text:bookmark-end text:name="__RefHeading___осевая-симметрия-в-координатах_3"/><text:bookmark-end text:name="осевая-симметрия-в-координатах"/></text:h>
      <text:list text:style-name="Numbering_20_1" text:continue-numbering="false">
        <text:list-item>
          <text:p text:style-name="Numbering_20_1_Content_First"> Образ точки  при осевой симметрии относительно прямой  имеет координаты ;</text:p>
        </text:list-item>
        <text:list-item>
          <text:p text:style-name="Numbering_20_1_Content"> Образ точки  при осевой симметрии относительно прямой  имеет координаты ;</text:p>
        </text:list-item>
        <text:list-item>
          <text:p text:style-name="Numbering_20_1_Content"> Образ точки  при осевой симметрии относительно прямой  имеет координаты .</text:p>
        </text:list-item>
        <text:list-item>
          <text:p text:style-name="Numbering_20_1_Content_Last"> Образ точки  при осевой симметрии относительно прямой  имеет координаты .</text:p>
        </text:list-item>
      </text:list>
      <text:p text:style-name="Text_20_body"><draw:frame draw:style-name="media" draw:name="0" text:anchor-type="as-char" draw:z-index="0" svg:width="7.9375cm" style:rel-width="100%" svg:height="7.3400537634409cm" style:rel-height="scale"><draw:image xlink:href="Pictures/1f000659d6a2229ecf7fe29b8b6ffee8.jpg" xlink:type="simple" xlink:show="embed" xlink:actuate="onLoad"/></draw:frame>
<draw:frame draw:style-name="media" draw:name="1" text:anchor-type="as-char" draw:z-index="1" svg:width="7.9375cm" style:rel-width="100%" svg:height="7.3400537634409cm" style:rel-height="scale"><draw:image xlink:href="Pictures/1f000659d6a2229ecf7fe29b8b6ffee8.jpg" xlink:type="simple" xlink:show="embed" xlink:actuate="onLoad"/></draw:frame>
<draw:frame draw:style-name="media" draw:name="2" text:anchor-type="as-char" draw:z-index="2" svg:width="7.9375cm" style:rel-width="100%" svg:height="7.3400537634409cm" style:rel-height="scale"><draw:image xlink:href="Pictures/1f000659d6a2229ecf7fe29b8b6ffee8.jpg" xlink:type="simple" xlink:show="embed" xlink:actuate="onLoad"/></draw:frame>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h text:style-name="Heading_20_4" text:outline-level="4"><text:bookmark-start text:name="__RefHeading___докажем-первый-пункт-теоремы_5"/><text:bookmark-start text:name="докажем-первый-пункт-теоремы"/>Докажем первый пункт теоремы<text:bookmark-end text:name="__RefHeading___докажем-первый-пункт-теоремы_5"/><text:bookmark-end text:name="докажем-первый-пункт-теоремы"/></text:h>
      <text:p text:style-name="Text_20_body">Пусть .</text:p>
      <text:p text:style-name="Text_20_body">Обозначим координаты точки .</text:p>
      <text:p text:style-name="Text_20_body">Очевидно, что .</text:p>
      <text:p text:style-name="Text_20_body">Рассмотрим различные случаи расположения точки  относительно прямой .</text:p>
      <text:p text:style-name="Text_20_body">Пусть .</text:p>
      <text:p text:style-name="Text_20_body">Тогда .</text:p>
      <text:p text:style-name="Text_20_body">Если , то , то есть соотношение остаётся верным.</text:p>
      <text:p text:style-name="Text_20_body">Если же , то .</text:p>
      <text:h text:style-name="Heading_20_4" text:outline-level="4"><text:bookmark-start text:name="__RefHeading___докажем-второй-пункт-теоремы_6"/><text:bookmark-start text:name="докажем-второй-пункт-теоремы"/>Докажем второй пункт теоремы<text:bookmark-end text:name="__RefHeading___докажем-второй-пункт-теоремы_6"/><text:bookmark-end text:name="докажем-второй-пункт-теоремы"/></text:h>
      <text:p text:style-name="Text_20_body">Пусть .</text:p>
      <text:p text:style-name="Text_20_body">Обозначим координаты точки .</text:p>
      <text:p text:style-name="Text_20_body">Очевидно, что .</text:p>
      <text:p text:style-name="Text_20_body">Рассмотрим различные случаи расположения точки  относительно прямой .</text:p>
      <text:p text:style-name="Text_20_body">Пусть .</text:p>
      <text:p text:style-name="Text_20_body">Тогда .</text:p>
      <text:p text:style-name="Text_20_body">Если , то , то есть соотношение остаётся верным.</text:p>
      <text:p text:style-name="Text_20_body">Если же , то .</text:p>
      <text:h text:style-name="Heading_20_4" text:outline-level="4"><text:bookmark-start text:name="__RefHeading___докажем-третий-пункт-теоремы_7"/><text:bookmark-start text:name="докажем-третий-пункт-теоремы"/>Докажем третий пункт теоремы<text:bookmark-end text:name="__RefHeading___докажем-третий-пункт-теоремы_7"/><text:bookmark-end text:name="докажем-третий-пункт-теоремы"/></text:h>
      <text:p text:style-name="Text_20_body">Прямая  образует равные углы с осями координат.</text:p>
      <text:p text:style-name="Text_20_body">А так как движение сохраняет углы, а точка  остаётся неподвижной при осевой симметрии относительно прямой , то образом оси абсцисс при осевой симметрии  является ось ординат, и наоборот.</text:p>
      <text:p text:style-name="Text_20_body">Следовательно, координаты точки при осевой симметрии  меняются местами, то есть образом точки   будет являться точка .</text:p>
      <text:h text:style-name="Heading_20_2" text:outline-level="2"><text:bookmark-start text:name="__RefHeading___теорема_8"/><text:bookmark-start text:name="теорема"/>Теорема<text:bookmark-end text:name="__RefHeading___теорема_8"/><text:bookmark-end text:name="теорема"/></text:h>
      <text:p text:style-name="Text_20_body">Осевая симметрия является движением..</text:p>
      <text:h text:style-name="Heading_20_3" text:outline-level="3"><text:bookmark-start text:name="__RefHeading___доказательство_9"/><text:bookmark-start text:name="доказательство1"/>Доказательство<text:bookmark-end text:name="__RefHeading___доказательство_9"/><text:bookmark-end text:name="доказательство1"/></text:h>
      <text:p text:style-name="Text_20_body">Рассмотрим осевую симметрию .</text:p>
      <text:p text:style-name="Text_20_body">Докажем, что  – это движение.</text:p>
      <text:p text:style-name="Text_20_body">Введем систему координат таким образом, чтобы прямая  совпадала с осью абсцисс.</text:p>
      <text:p text:style-name="Text_20_body">Возьмём любые две точки  и  и рассмотрим симметричные им относительно оси  точки  и .</text:p>
      <text:p text:style-name="Text_20_body">По формуле расстояния между двумя точками</text:p>
      <text:p text:style-name="Text_20_body">Таким образом, осевая симметрия сохраняет расстояния, то есть является движением. </text:p>
      <text:h text:style-name="Heading_20_2" text:outline-level="2"><text:bookmark-start text:name="__RefHeading___теорема_10"/><text:bookmark-start text:name="теорема1"/>Теорема<text:bookmark-end text:name="__RefHeading___теорема_10"/><text:bookmark-end text:name="теорема1"/></text:h>
      <text:p text:style-name="Text_20_body">Пусть точки  и  лежат по одну сторону от прямой . Сумма расстояний , где точка  лежит на прямой будет наименьшей, если лучи  и  образуют равные углы с прямой .</text:p>
      <text:p text:style-name="Text_20_body"><draw:frame draw:style-name="media" draw:name="3" text:anchor-type="as-char" draw:z-index="3" svg:width="7.9375cm" style:rel-width="100%" svg:height="5.673197492163cm" style:rel-height="scale"><draw:image xlink:href="Pictures/c4957a0d99ffaed50649ca658d6ae721.jpg" xlink:type="simple" xlink:show="embed" xlink:actuate="onLoad"/></draw:frame></text:p>
      <text:h text:style-name="Heading_20_3" text:outline-level="3"><text:bookmark-start text:name="__RefHeading___доказательство_11"/><text:bookmark-start text:name="доказательство2"/>Доказательство<text:bookmark-end text:name="__RefHeading___доказательство_11"/><text:bookmark-end text:name="доказательство2"/></text:h>
      <text:p text:style-name="Text_20_body">Пусть .</text:p>
      <text:p text:style-name="Text_20_body">Пусть прямая  пересекает прямую  в точке .</text:p>
      <text:p text:style-name="Text_20_body">Тогда, так как , то .</text:p>
      <text:p text:style-name="Text_20_body">Для любой точки  прямой , отличной от точки , с учётом неравенства треугольника будет верно  .</text:p>
      <text:p text:style-name="Text_20_body">Таким образом сумма  будет наименьшей.</text:p>
      <text:p text:style-name="Text_20_body">Докажем теперь, что .</text:p>
      <text:p text:style-name="Text_20_body">Действительно, треугольник  равнобедренный, и, следовательно, высота  является биссектрисой.</text:p>
      <text:p text:style-name="Text_20_body">Тогда .
Но , как вертикальные. Следовательно,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46</meta:creation-date>
    <dc:creator>Generated</dc:creator>
    <dc:date>2026-08-20T14::06:46</dc:date>
    <dc:language>en-US</dc:language>
    <meta:editing-cycles>1</meta:editing-cycles>
    <meta:editing-duration>PT0S</meta:editing-duration>
    <dc:title>math-public:vidy-dvizhenij-osevaya-simmetriya</dc:title>
  </office:meta>
</office:document-meta>
</file>