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ccfaa5d4bbf5481e91973319ea37501.jpg"/>
  <manifest:file-entry manifest:media-type="image/jpeg" manifest:full-path="Pictures/48c844d56ea751bd9c89ec4556dca9dd.jpg"/>
  <manifest:file-entry manifest:media-type="image/jpeg" manifest:full-path="Pictures/24883d8b71d82ff0f111bf21c5857e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nevpisannye_okruzhnosti"/><text:bookmark-start text:name="__RefHeading___вневписанные-окружности_1"/><text:bookmark-start text:name="вневписанные-окружности"/>Вневписанные окружности<text:bookmark-end text:name="__RefHeading___вневписанные-окружности_1"/><text:bookmark-end text:name="вневписанные-окружности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Окружность, касающаяся стороны треугольника и продолжений двух
других его сторон, называется вневписанной окружностью этого
треугольника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У любого треугольника есть три вневписанных окружности.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Рассмотрим треугольник .</text:p>
      <text:p text:style-name="Text_20_body">Пусть биссектрисы внешних углов при вершинах  и  пересекаются в точке . </text:p>
      <text:p text:style-name="Text_20_body">Тогда точка  равноудалена от прямых  и .</text:p>
      <text:p text:style-name="Text_20_body">Следовательно, точка  лежит на биссектрисе угла .</text:p>
      <text:p text:style-name="Text_20_body">Обозначим расстояние от точки  до стороны  за .</text:p>
      <text:p text:style-name="Text_20_body">Тогда окружность с центром в точке  и радиусом 
касается стороны  и продолжений сторон  и , то есть
является вневписанной окружностью данного треугольника.</text:p>
      <text:p text:style-name="Text_20_body">Аналогично можно построить вневписанные окружности с центрами в точках  и
, касающиеся сторон  и  соответственно.</text:p>
      <text:h text:style-name="Heading_20_2" text:outline-level="2"><text:bookmark-start text:name="__RefHeading___свойства-вневписанной-окружности_5"/><text:bookmark-start text:name="свойства-вневписанной-окружности"/>Свойства вневписанной окружности<text:bookmark-end text:name="__RefHeading___свойства-вневписанной-окружности_5"/><text:bookmark-end text:name="свойства-вневписанной-окружности"/></text:h>
      <text:h text:style-name="Heading_20_2" text:outline-level="2"><text:bookmark-start text:name="__RefHeading___свойство-1_6"/><text:bookmark-start text:name="свойство-1"/>Свойство 1<text:bookmark-end text:name="__RefHeading___свойство-1_6"/><text:bookmark-end text:name="свойство-1"/></text:h>
      <text:p text:style-name="Text_20_body">Пусть в треугольнике  биссектриса  пересекается с окружностью, описанной около этого треугольника, в точке . Тогда точка  является центром окружности, описанной около четырёхугольника , где  – центр окружности, вписанной в треугольник , а  – центр вневписанной окружности.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Точка , как центр окружности, вписанной  в треугольник ,
лежит на биссектрисе угла , а точка , как центр вневписанной
окружности лежит на биссектрисе угла, смежного с углом .</text:p>
      <text:p text:style-name="Text_20_body">Вспомним, что биссектрисы смежных углов перпендикулярны.</text:p>
      <text:p text:style-name="Text_20_body">Следовательно . Аналогично .</text:p>
      <text:p text:style-name="Text_20_body">Следовательно, около четырёхугольника  можно описать окружность.</text:p>
      <text:p text:style-name="Text_20_body">Пусть продолжение биссектрисы  и  пересекают окружность, описанную около треугольника  в точке  и .</text:p>
      <text:p text:style-name="Text_20_body">Так как  и  – биссектрисы, то .</text:p>
      <text:p text:style-name="Text_20_body">Обозначим эти пары углов соответственно  и .</text:p>
      <text:p text:style-name="Text_20_body">Тогда , так как он вписанный, а .</text:p>
      <text:p text:style-name="Text_20_body">Следовательно, в треугольнике  углы при основании  равны,
то есть он равнобедренный .</text:p>
      <text:p text:style-name="Text_20_body">Таким образом .</text:p>
      <text:p text:style-name="Text_20_body">Таким образом точка  равноудалена от всех вершин треугольник
, и, следовательно, является центром окружности, описанной
около этого треугольника.</text:p>
      <text:p text:style-name="Text_20_body">Но эта окружность является также окружностью, описанной около четырёхугольника .</text:p>
      <text:h text:style-name="Heading_20_2" text:outline-level="2"><text:bookmark-start text:name="__RefHeading___свойство-2_8"/><text:bookmark-start text:name="свойство-2"/>Свойство 2<text:bookmark-end text:name="__RefHeading___свойство-2_8"/><text:bookmark-end text:name="свойство-2"/></text:h>
      <text:p text:style-name="Text_20_body">Точки, в которых вписанная и вневписанная окружности касаются стороны треугольника, симметричны относительно середины этой стороны.</text:p>
      <text:h text:style-name="Heading_20_3" text:outline-level="3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p text:style-name="Text_20_body">Рассмотрим треугольник .</text:p>
      <text:p text:style-name="Text_20_body">Пусть вневписанная окружность   и вписанная окружность  касаются стороны  в точках  и .</text:p>
      <text:p text:style-name="Text_20_body">Докажем, что точки  и  симметричны относительно точки  – середины стороны .</text:p>
      <text:p text:style-name="Text_20_body">Пусть точка  – это точка пересечения продолжения биссектрисы
 с описанной окружностью.</text:p>
      <text:p text:style-name="Text_20_body">По первому свойству  – это центр окружности, описанной около четырехугольника .</text:p>
      <text:p text:style-name="Text_20_body">Следовательно, точка  лежит на серединном перпендикуляре к стороне , то есть точка  проецируется в точку .</text:p>
      <text:p text:style-name="Text_20_body">Кроме того, так как , то по теореме Фалеса  (так как радиусы проведенные в точку касания перпендикулярны касательной  и  - серединный перпендикуляр к , то ).</text:p>
      <text:h text:style-name="Heading_20_2" text:outline-level="2"><text:bookmark-start text:name="__RefHeading___свойство-3_10"/><text:bookmark-start text:name="свойство-3"/>Свойство 3<text:bookmark-end text:name="__RefHeading___свойство-3_10"/><text:bookmark-end text:name="свойство-3"/></text:h>
      <text:p text:style-name="Text_20_body">Прямая, проведенная через вершину треугольника и точку, в которой вневписанная окружность касается противоположной стороны, делит периметр треугольника пополам. Длина отрезка касательной, проведённой к вневписанной окружности из противоположной вершины, равна полупериметру треугольника.</text:p>
      <text:p text:style-name="Text_20_body"><draw:frame draw:style-name="media" draw:name="0" text:anchor-type="as-char" draw:z-index="0" svg:width="7.9375cm" style:rel-width="100%" svg:height="9.906954887218cm" style:rel-height="scale"><draw:image xlink:href="Pictures/1ccfaa5d4bbf5481e91973319ea37501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3"/>Доказательство<text:bookmark-end text:name="__RefHeading___доказательство_11"/><text:bookmark-end text:name="доказательство3"/></text:h>
      <text:p text:style-name="Text_20_body">Рассмотрим треугольник .</text:p>
      <text:p text:style-name="Text_20_body">Пусть вневписанная окружность  касается прямых  и  в точках  и  соответственно. </text:p>
      <text:p text:style-name="Text_20_body">Докажем, что .</text:p>
      <text:p text:style-name="Text_20_body">Действительно, так как касательные, проведенные к окружности из
одной точки равны, то  и .</text:p>
      <text:p text:style-name="Text_20_body">Учитывая эти соотношения, получаем . </text:p>
      <text:p text:style-name="Text_20_body">Таким образом .</text:p>
      <text:h text:style-name="Heading_20_2" text:outline-level="2"><text:bookmark-start text:name="__RefHeading___совйство-4_12"/><text:bookmark-start text:name="совйство-4"/>Совйство 4<text:bookmark-end text:name="__RefHeading___совйство-4_12"/><text:bookmark-end text:name="совйство-4"/></text:h>
      <text:p text:style-name="Text_20_body">.</text:p>
      <text:p text:style-name="Text_20_body"><draw:frame draw:style-name="media" draw:name="1" text:anchor-type="as-char" draw:z-index="1" svg:width="7.9375cm" style:rel-width="100%" svg:height="9.906954887218cm" style:rel-height="scale"><draw:image xlink:href="Pictures/48c844d56ea751bd9c89ec4556dca9dd.jpg" xlink:type="simple" xlink:show="embed" xlink:actuate="onLoad"/></draw:frame></text:p>
      <text:h text:style-name="Heading_20_3" text:outline-level="3"><text:bookmark-start text:name="__RefHeading___доказательство_13"/><text:bookmark-start text:name="доказательство4"/>Доказательство<text:bookmark-end text:name="__RefHeading___доказательство_13"/><text:bookmark-end text:name="доказательство4"/></text:h>
      <text:p text:style-name="Text_20_body">Рассмотрим треугольник .</text:p>
      <text:p text:style-name="Text_20_body">Пусть  – вневписанная окружность этого треугольника, а  – его стороны.</text:p>
      <text:p text:style-name="Text_20_body">Докажем, что .</text:p>
      <text:p text:style-name="Text_20_body">Пусть  – это точки касания окружности  и прямых  и 
соответственно.</text:p>
      <text:p text:style-name="Text_20_body">Соединим центр вневписанной окружности  с вершинами треугольника.</text:p>
      <text:p text:style-name="Text_20_body">Тогда</text:p>
      <text:p text:style-name="Text_20_body">.</text:p>
      <text:h text:style-name="Heading_20_2" text:outline-level="2"><text:bookmark-start text:name="__RefHeading___свойство-5_14"/><text:bookmark-start text:name="свойство-5"/>Свойство 5<text:bookmark-end text:name="__RefHeading___свойство-5_14"/><text:bookmark-end text:name="свойство-5"/></text:h>
      <text:p text:style-name="Text_20_body">.</text:p>
      <text:h text:style-name="Heading_20_3" text:outline-level="3"><text:bookmark-start text:name="__RefHeading___доказательство_15"/><text:bookmark-start text:name="доказательство5"/>Доказательство<text:bookmark-end text:name="__RefHeading___доказательство_15"/><text:bookmark-end text:name="доказательство5"/></text:h>
      <text:p text:style-name="Text_20_body">По свойству  .</text:p>
      <text:p text:style-name="Text_20_body">Кроме того .</text:p>
      <text:p text:style-name="Text_20_body">Тогда . </text:p>
      <text:p text:style-name="Text_20_body">Подставляя эти соотношения в формулу Герона, получим
,
или .</text:p>
      <text:h text:style-name="Heading_20_2" text:outline-level="2"><text:bookmark-start text:name="__RefHeading___свойство-6_16"/><text:bookmark-start text:name="свойство-6"/>Свойство 6<text:bookmark-end text:name="__RefHeading___свойство-6_16"/><text:bookmark-end text:name="свойство-6"/></text:h>
      <text:p text:style-name="Text_20_body">.</text:p>
      <text:h text:style-name="Heading_20_3" text:outline-level="3"><text:bookmark-start text:name="__RefHeading___доказательство_17"/><text:bookmark-start text:name="доказательство6"/>Доказательство<text:bookmark-end text:name="__RefHeading___доказательство_17"/><text:bookmark-end text:name="доказательство6"/></text:h>
      <text:p text:style-name="Text_20_body">По свойству  .</text:p>
      <text:p text:style-name="Text_20_body">Тогда $p=\dfrac{S}{r}, p-a=\dfrac{S}{r_a}, p-b=\dfrac{S}{r_b},
p-c=\dfrac{S}{r_c}$.</text:p>
      <text:p text:style-name="Text_20_body">Подставляя эти соотношения в формулу Герона, получим .</text:p>
      <text:p text:style-name="Text_20_body">Возводя это равенство в квадрат и выражая , получим
.</text:p>
      <text:h text:style-name="Heading_20_2" text:outline-level="2"><text:bookmark-start text:name="__RefHeading___свойсвто-7_18"/><text:bookmark-start text:name="свойсвто-7"/>Свойсвто 7<text:bookmark-end text:name="__RefHeading___свойсвто-7_18"/><text:bookmark-end text:name="свойсвто-7"/></text:h>
      <text:p text:style-name="Text_20_body">.</text:p>
      <text:h text:style-name="Heading_20_3" text:outline-level="3"><text:bookmark-start text:name="__RefHeading___доказательство_19"/><text:bookmark-start text:name="доказательство7"/>Доказательство<text:bookmark-end text:name="__RefHeading___доказательство_19"/><text:bookmark-end text:name="доказательство7"/></text:h>
      <text:p text:style-name="Text_20_body">Напишем цепочку равенств, учитывая свойство ,
.</text:p>
      <text:h text:style-name="Heading_20_2" text:outline-level="2"><text:bookmark-start text:name="__RefHeading___свойство-8_20"/><text:bookmark-start text:name="свойство-8"/>Свойство 8<text:bookmark-end text:name="__RefHeading___свойство-8_20"/><text:bookmark-end text:name="свойство-8"/></text:h>
      <text:p text:style-name="Text_20_body">.</text:p>
      <text:h text:style-name="Heading_20_3" text:outline-level="3"><text:bookmark-start text:name="__RefHeading___доказательство_21"/><text:bookmark-start text:name="доказательство8"/>Доказательство<text:bookmark-end text:name="__RefHeading___доказательство_21"/><text:bookmark-end text:name="доказательство8"/></text:h>
      <text:p text:style-name="Text_20_body">По свойству , учитывая формулу Герона,
,
.</text:p>
      <text:h text:style-name="Heading_20_2" text:outline-level="2"><text:bookmark-start text:name="__RefHeading___свойство-9_22"/><text:bookmark-start text:name="свойство-9"/>Свойство 9<text:bookmark-end text:name="__RefHeading___свойство-9_22"/><text:bookmark-end text:name="свойство-9"/></text:h>
      <text:p text:style-name="Text_20_body">Исходный треугольник является ортотреугольником треугольника .</text:p>
      <text:p text:style-name="Text_20_body"><draw:frame draw:style-name="media" draw:name="2" text:anchor-type="as-char" draw:z-index="2" svg:width="7.9375cm" style:rel-width="100%" svg:height="9.0818077803204cm" style:rel-height="scale"><draw:image xlink:href="Pictures/24883d8b71d82ff0f111bf21c5857e8f.jpg" xlink:type="simple" xlink:show="embed" xlink:actuate="onLoad"/></draw:frame></text:p>
      <text:h text:style-name="Heading_20_3" text:outline-level="3"><text:bookmark-start text:name="__RefHeading___доказательство_23"/><text:bookmark-start text:name="доказательство9"/>Доказательство<text:bookmark-end text:name="__RefHeading___доказательство_23"/><text:bookmark-end text:name="доказательство9"/></text:h>
      <text:p text:style-name="Text_20_body">Достаточно доказать, что биссектриса  угла  является высотой треугольника
, то есть нужно доказать, что .</text:p>
      <text:p text:style-name="Text_20_body">Отрезки  и  являются биссектрисами смежных углов  и , следовательно, .</text:p>
      <text:p text:style-name="Text_20_body">Аналогично  и  являются высотами треугольника .</text:p>
      <text:h text:style-name="Heading_20_2" text:outline-level="2"><text:bookmark-start text:name="__RefHeading___свойство-10_24"/><text:bookmark-start text:name="свойство-10"/>Свойство 10<text:bookmark-end text:name="__RefHeading___свойство-10_24"/><text:bookmark-end text:name="свойство-10"/></text:h>
      <text:p text:style-name="Text_20_body">.</text:p>
      <text:h text:style-name="Heading_20_3" text:outline-level="3"><text:bookmark-start text:name="__RefHeading___доказательство_25"/><text:bookmark-start text:name="доказательство10"/>Доказательство<text:bookmark-end text:name="__RefHeading___доказательство_25"/><text:bookmark-end text:name="доказательство10"/></text:h>
      <text:p text:style-name="Text_20_body">Выразим все радиусы через площадь и стороны: .</text:p>
      <text:p text:style-name="Text_20_body">Тогда </text:p>
      <text:h text:style-name="Heading_20_2" text:outline-level="2"><text:bookmark-start text:name="__RefHeading___свойство-11_26"/><text:bookmark-start text:name="свойство-11"/>Свойство 11<text:bookmark-end text:name="__RefHeading___свойство-11_26"/><text:bookmark-end text:name="свойство-11"/></text:h>
      <text:h text:style-name="Heading_20_3" text:outline-level="3"><text:bookmark-start text:name="__RefHeading___доказательство_27"/><text:bookmark-start text:name="доказательство11"/>Доказательство<text:bookmark-end text:name="__RefHeading___доказательство_27"/><text:bookmark-end text:name="доказательство11"/></text:h>
      <text:p text:style-name="Text_20_body">Подставим формулы  в левую часть равенства:</text:p>
      <text:p text:style-name="Text_20_body">Из формулы Герона следует, что , поэтом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6</meta:creation-date>
    <dc:creator>Generated</dc:creator>
    <dc:date>2026-08-20T14::06:46</dc:date>
    <dc:language>en-US</dc:language>
    <meta:editing-cycles>1</meta:editing-cycles>
    <meta:editing-duration>PT0S</meta:editing-duration>
    <dc:title>math-public:vnevpisannye_okruzhnosti</dc:title>
  </office:meta>
</office:document-meta>
</file>