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4cd7d2ad885ddb398dbe2fa761fd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zamechatelnoe_svojstvo_trapecii"/><text:bookmark-start text:name="__RefHeading___замечательное-свойство-трапеции_1"/><text:bookmark-start text:name="замечательное-свойство-трапеции"/>Замечательное свойство трапеции<text:bookmark-end text:name="__RefHeading___замечательное-свойство-трапеции_1"/><text:bookmark-end text:name="замечательное-свойство-трапеции"/></text:h>
      <text:p text:style-name="Text_20_body">В любой трапеции середины оснований, точка пересечения диагоналей и точка пересечения продолжений боковых сторон лежат на одной прямой.</text:p>
      <text:p text:style-name="Text_20_body"><draw:a xlink:type="simple" xlink:href="http://wiki.sch239.net/lib/exe/fetch.php?media=math-public:061b.jpg"><draw:frame draw:style-name="media" draw:name="0" text:anchor-type="as-char" draw:z-index="0" svg:width="7.9375cm" style:rel-width="100%" svg:height="5.9032663316583cm" style:rel-height="scale"><draw:image xlink:href="Pictures/184cd7d2ad885ddb398dbe2fa761fdc5.jpg" xlink:type="simple" xlink:show="embed" xlink:actuate="onLoad"/></draw:frame></draw:a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трапецию .</text:p>
      <text:p text:style-name="Text_20_body">Пусть продолжения сторон  и  пересекаются в точке , точка  – середина основания , а  – это точка пересечения прямых  и .</text:p>
      <text:p text:style-name="Text_20_body">Докажем, что  – это середина .</text:p>
      <text:p text:style-name="Text_20_body">Так как , то  и , причем коэффициент подобия в обоих случаях равен .</text:p>
      <text:p text:style-name="Text_20_body">Тогда .</text:p>
      <text:p text:style-name="Text_20_body">Таким образом  – середина .</text:p>
      <text:p text:style-name="Text_20_body">Пусть  – точка пересечения диагоналей  и .</text:p>
      <text:p text:style-name="Text_20_body">Докажем, что точка  принадлежит отрезку .</text:p>
      <text:p text:style-name="Text_20_body">Треугольники  и  подобны с коэффициентом .</text:p>
      <text:p text:style-name="Text_20_body">Следовательно, ,  и , как накрест лежащие.</text:p>
      <text:p text:style-name="Text_20_body">Тогда  по второму признаку подобия треугольников.</text:p>
      <text:p text:style-name="Text_20_body">Следовательно, , а тогда  – одна пряма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1::58:44</meta:creation-date>
    <dc:creator>Generated</dc:creator>
    <dc:date>2026-08-20T01::58:44</dc:date>
    <dc:language>en-US</dc:language>
    <meta:editing-cycles>1</meta:editing-cycles>
    <meta:editing-duration>PT0S</meta:editing-duration>
    <dc:title>math-public:zamechatelnoe_svojstvo_trapecii</dc:title>
  </office:meta>
</office:document-meta>
</file>