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angle_in_tetr"/><text:bookmark-start text:name="__RefHeading___теорема-1_1"/><text:bookmark-start text:name="теорема-1"/>Теорема 1<text:bookmark-end text:name="__RefHeading___теорема-1_1"/><text:bookmark-end text:name="теорема-1"/></text:h>
      <text:p text:style-name="Text_20_body">Рассмотрим тетраэдр , в котором .
Угол между ребрами  и  обозначим .
Тогда  можно вычислить по формуле?:
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Построим отрезки  и  – средние линии треугольников  и . Тогда, в силу параллельности, .</text:p>
      <text:p text:style-name="Text_20_body">Найдем угол . Для этого найдем все стороны треугольника .</text:p>
      <text:p text:style-name="Text_20_body">, так как это средние линии.</text:p>
      <text:p text:style-name="Text_20_body">Отрезок  – это медиана треугольника . Отрезки  и , в свою очередь, являются медианами треугольников  и  соответственно. Тогда, применяя формулу для нахождения медианы, получаем:
</text:p>
      <text:p text:style-name="Text_20_body">Используем эти соотношения для нахождения LM по той же формуле:
.</text:p>
      <text:p text:style-name="Text_20_body">Теперь нам известны все стороны в треугольнике . Тогда, по теореме косинусов:
.</text:p>
      <text:p text:style-name="Text_20_body">Искомый угол  является углом между прямыми, а значит, .
Следовательно, либо , либо , а значит . А значит,  </text:p>
      <text:h text:style-name="Heading_20_2" text:outline-level="2"><text:bookmark-start text:name="__RefHeading___теорема-2_3"/><text:bookmark-start text:name="теорема-2"/>Теорема 2<text:bookmark-end text:name="__RefHeading___теорема-2_3"/><text:bookmark-end text:name="теорема-2"/></text:h>
      <text:p text:style-name="Text_20_body">Рассмотрим тетраэдр , в котором .
Угол между ребрами  и  обозначим .
Тогда  можно вычислить по формуле:
</text:p>
      <text:h text:style-name="Heading_20_3" text:outline-level="3"><text:bookmark-start text:name="__RefHeading___доказательство_4"/><text:bookmark-start text:name="доказательство1"/>Доказательство<text:bookmark-end text:name="__RefHeading___доказательство_4"/><text:bookmark-end text:name="доказательство1"/></text:h>
      <text:p text:style-name="Text_20_body">Выпишем скалярное произведение векторов  и :</text:p>
      <text:p text:style-name="Text_20_body">.</text:p>
      <text:p text:style-name="Text_20_body">Тогда .</text:p>
      <text:p text:style-name="Text_20_body">Заметим, что . Подставим это соотношение в формулу для косинуса и раскроем скобки в числителе:</text:p>
      <text:p text:style-name="Text_20_body">Искомый угол  является углом между прямыми, а значит, .
Следовательно, либо , либо , а значит .</text:p>
      <text:p text:style-name="Text_20_body">Подставив обозначения из условия, получим формулу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6:57</meta:creation-date>
    <dc:creator>Generated</dc:creator>
    <dc:date>2026-08-20T15::16:57</dc:date>
    <dc:language>en-US</dc:language>
    <meta:editing-cycles>1</meta:editing-cycles>
    <meta:editing-duration>PT0S</meta:editing-duration>
    <dc:title>math-public:angle_in_tetr</dc:title>
  </office:meta>
</office:document-meta>
</file>