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84d5b7e262e46967a7a4aa9141a85637.jpg"/>
  <manifest:file-entry manifest:media-type="image/jpeg" manifest:full-path="Pictures/2544e3e336493259f646fed645e43f45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ath-public:centroid"/><text:bookmark-start text:name="__RefHeading___теорема-о-медианах-треугольника_1"/><text:bookmark-start text:name="теорема-о-медианах-треугольника"/>Теорема о медианах треугольника<text:bookmark-end text:name="__RefHeading___теорема-о-медианах-треугольника_1"/><text:bookmark-end text:name="теорема-о-медианах-треугольника"/></text:h>
      <text:p text:style-name="Text_20_body">Медианы треугольника пересекаются в одной точке и точкой пересечения
делятся в отношении , считая от вершины.</text:p>
      <text:p text:style-name="Text_20_body"><draw:frame draw:style-name="medialeft" draw:name="0" text:anchor-type="paragraph" draw:z-index="0" svg:width="7.9375cm" style:rel-width="100%" svg:height="5.7922297297297cm" style:rel-height="scale"><draw:image xlink:href="Pictures/84d5b7e262e46967a7a4aa9141a85637.jpg" xlink:type="simple" xlink:show="embed" xlink:actuate="onLoad"/></draw:frame><text:line-break/></text:p>
      <text:h text:style-name="Heading_20_3" text:outline-level="3"><text:bookmark-start text:name="__RefHeading___доказательство_2"/><text:bookmark-start text:name="доказательство"/>Доказательство<text:bookmark-end text:name="__RefHeading___доказательство_2"/><text:bookmark-end text:name="доказательство"/></text:h>
      <text:h text:style-name="Heading_20_4" text:outline-level="4"><text:bookmark-start text:name="__RefHeading___первый-способ_3"/><text:bookmark-start text:name="первый-способ"/>Первый способ.<text:bookmark-end text:name="__RefHeading___первый-способ_3"/><text:bookmark-end text:name="первый-способ"/></text:h>
      <text:p text:style-name="Text_20_body">Рассмотрим треугольник , в котором
проведены медианы  и .<text:line-break/></text:p>
      <text:p text:style-name="Text_20_body">Докажем, что все медианы пересекаются в одной точке.<text:line-break/>
Пусть
медианы  и  пересекаются в точке .<text:line-break/></text:p>
      <text:p text:style-name="Text_20_body">Заметим, что  – средняя линия треугольника .<text:line-break/></text:p>
      <text:p text:style-name="Text_20_body">Следовательно,
, и , и, следовательно
.<text:line-break/></text:p>
      <text:p text:style-name="Text_20_body">Тогда
.<text:line-break/></text:p>
      <text:p text:style-name="Text_20_body">Аналогично, если рассмотреть медианы  и , то они
пересекаются в точке, разбивающей медиану  в таком же
отношении , считая от точки , а это точка .<text:line-break/></text:p>
      <text:p text:style-name="Text_20_body">Итак, все
медианы пересекаются в точке  и делятся ею в отношении ,
считая от вершины треугольника.</text:p>
      <text:h text:style-name="Heading_20_4" text:outline-level="4"><text:bookmark-start text:name="__RefHeading___второй-способ_4"/><text:bookmark-start text:name="второй-способ"/>Второй способ.<text:bookmark-end text:name="__RefHeading___второй-способ_4"/><text:bookmark-end text:name="второй-способ"/></text:h>
      <text:p text:style-name="Text_20_body">Рассмотрим
треугольник , в котором проведены медианы  и .<text:line-break/></text:p>
      <text:p text:style-name="Text_20_body">Докажем, что все медианы пересекаются в одной
точке.<text:line-break/></text:p>
      <text:p text:style-name="Text_20_body">Действительно, так как
,
то по теореме Чевы медианы пересекаются в одной точке. Обозначим эту
точку .<text:line-break/></text:p>
      <text:p text:style-name="Text_20_body">По теореме Менелая для треугольника  и секущей
 имеем
, откуда
.<text:line-break/></text:p>
      <text:p text:style-name="Text_20_body">Аналогично
.</text:p>
      <text:h text:style-name="Heading_20_2" text:outline-level="2"><text:bookmark-start text:name="__RefHeading___теорема_5"/><text:bookmark-start text:name="теорема"/>Теорема<text:bookmark-end text:name="__RefHeading___теорема_5"/><text:bookmark-end text:name="теорема"/></text:h>
      <text:p text:style-name="Text_20_body">Медианы делят треугольник на шесть равных по площади треугольников.</text:p>
      <text:p text:style-name="Text_20_body"><draw:frame draw:style-name="media" draw:name="1" text:anchor-type="as-char" draw:z-index="1" svg:width="7.9375cm" style:rel-width="100%" svg:height="5.7922297297297cm" style:rel-height="scale"><draw:image xlink:href="Pictures/2544e3e336493259f646fed645e43f45.jpg" xlink:type="simple" xlink:show="embed" xlink:actuate="onLoad"/></draw:frame></text:p>
      <text:h text:style-name="Heading_20_3" text:outline-level="3"><text:bookmark-start text:name="__RefHeading___доказательство_6"/><text:bookmark-start text:name="доказательство1"/>Доказательство<text:bookmark-end text:name="__RefHeading___доказательство_6"/><text:bookmark-end text:name="доказательство1"/></text:h>
      <text:p text:style-name="Text_20_body">Рассмотрим треугольник , в котором проведены медианы $AA_1,
BB_1CC_1$.<text:line-break/></text:p>
      <text:p text:style-name="Text_20_body">Пусть они пересекаются в точке .<text:line-break/></text:p>
      <text:p text:style-name="Text_20_body">Докажем, что шесть образовавшихся треугольников равны
по площади.<text:line-break/></text:p>
      <text:p text:style-name="Text_20_body">Найдем площадь треугольника .<text:line-break/></text:p>
      <text:p text:style-name="Text_20_body">Треугольники  и  имеют общую высоту, проведенную из вершины , а поскольку их основания равны, то и площади равны:
.<text:line-break/></text:p>
      <text:p text:style-name="Text_20_body">Треугольники  и
 имеют общую высоту, проведенную из вершины ,
следовательно, их площади относятся, как основания:
.<text:line-break/></text:p>
      <text:p text:style-name="Text_20_body">Тогда $S_{AC_1Z}=\dfrac{1}{3}\cdot
S_{ACC_1}=\dfrac{1}{3}\cdot\dfrac{1}{2}\cdot S_{ABC}=\dfrac{1}{6}
S_{ABC}$.<text:line-break/></text:p>
      <text:p text:style-name="Text_20_body">Аналогично можно найти площади других получившихся
треугольников, и они будут тоже равны 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16T14::23:46</meta:creation-date>
    <dc:creator>Generated</dc:creator>
    <dc:date>2026-09-16T14::23:46</dc:date>
    <dc:language>en-US</dc:language>
    <meta:editing-cycles>1</meta:editing-cycles>
    <meta:editing-duration>PT0S</meta:editing-duration>
    <dc:title>math-public:centroid</dc:title>
  </office:meta>
</office:document-meta>
</file>