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0309acf87b8e8f0cd2fc94e495aa83.jpg"/>
  <manifest:file-entry manifest:media-type="image/jpeg" manifest:full-path="Pictures/d17ad7c86031cb6110cdde4bf7e4cfd0.jpg"/>
  <manifest:file-entry manifest:media-type="image/jpeg" manifest:full-path="Pictures/c5e6eb9b353d1155e62bd4f2e09f6ba4.jpg"/>
  <manifest:file-entry manifest:media-type="image/jpeg" manifest:full-path="Pictures/92f99801e131fbc9bcb53406c581746c.jpg"/>
  <manifest:file-entry manifest:media-type="image/jpeg" manifest:full-path="Pictures/bda4895db528d38868a95cd71b78b6e1.jpg"/>
  <manifest:file-entry manifest:media-type="image/jpeg" manifest:full-path="Pictures/35823fc4ee97bd2e12dee9d3c2f768c1.jpg"/>
  <manifest:file-entry manifest:media-type="image/jpeg" manifest:full-path="Pictures/144f59f4b203afc82eae9191d4467b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chetyre_zamechatelnye_tochki_v_treugolnike"/><text:bookmark-start text:name="__RefHeading___четыре-замечательные-точки-треугольника_1"/><text:bookmark-start text:name="четыре-замечательные-точки-треугольника"/>Четыре замечательные точки треугольника<text:bookmark-end text:name="__RefHeading___четыре-замечательные-точки-треугольника_1"/><text:bookmark-end text:name="четыре-замечательные-точки-треугольника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Окружность называется вписанной в многоугольник, если она касается
всех его сторон. Многоугольник в таком случае называется описанным.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Окружность называется описанной около многоугольника, если она
проходит через все его вершины. Многоугольник в таком случае
называется вписанным в данную окружность.</text:p>
      <text:h text:style-name="Heading_20_2" text:outline-level="2"><text:bookmark-start text:name="__RefHeading___определение_4"/><text:bookmark-start text:name="определение2"/>Определение<text:bookmark-end text:name="__RefHeading___определение_4"/><text:bookmark-end text:name="определение2"/></text:h>
      <text:p text:style-name="Text_20_body">Точка пересечения медиан треугольника называется центроидом или
центром масс.</text:p>
      <text:h text:style-name="Heading_20_2" text:outline-level="2"><text:bookmark-start text:name="__RefHeading___замечение_5"/><text:bookmark-start text:name="замечение"/>Замечение<text:bookmark-end text:name="__RefHeading___замечение_5"/><text:bookmark-end text:name="замечение"/></text:h>
      <text:p text:style-name="Text_20_body">Медианы треугольника пересекаются в одной точке по теореме.</text:p>
      <text:h text:style-name="Heading_20_2" text:outline-level="2"><text:bookmark-start text:name="__RefHeading___теорема-о-биссектрисе-как-гмт_6"/><text:bookmark-start text:name="теорема-о-биссектрисе-как-гмт"/>Теорема о биссектрисе, как ГМТ<text:bookmark-end text:name="__RefHeading___теорема-о-биссектрисе-как-гмт_6"/><text:bookmark-end text:name="теорема-о-биссектрисе-как-гмт"/></text:h>
      <text:p text:style-name="Text_20_body">Биссектриса неразвернутого угла – это геометрическое место точек,
равноудаленных от его сторон.</text:p>
      <text:p text:style-name="Text_20_body"><draw:frame draw:style-name="media" draw:name="0" text:anchor-type="as-char" draw:z-index="0" svg:width="7.9375cm" style:rel-width="100%" svg:height="5.7803430079156cm" style:rel-height="scale"><draw:image xlink:href="Pictures/af0309acf87b8e8f0cd2fc94e495aa83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"/>Доказательство<text:bookmark-end text:name="__RefHeading___доказательство_7"/><text:bookmark-end text:name="доказательство"/></text:h>
      <text:p text:style-name="Text_20_body">Рассмотрим угол .</text:p>
      <text:p text:style-name="Text_20_body">Докажем, что любая точка, принадлежащая биссектрисе равноудалена от сторон этого угла.</text:p>
      <text:p text:style-name="Text_20_body">Возьмём произвольную точку  на биссектрисе угла  и опустим из неё перпендикуляры
 и  на стороны данного угла.</text:p>
      <text:p text:style-name="Text_20_body">Треугольники  и  равны по гипотенузе и острому углу, поэтому , и
следовательно, точка  равноудалена от сторон угла.</text:p>
      <text:p text:style-name="Text_20_body">Обратно: докажем, что если точка равноудалена от сторон угла, то она лежит на
биссектрисе.</text:p>
      <text:p text:style-name="Text_20_body">Возьмём произвольную точку , из которой опущены перпендикуляры  и  на стороны угла и при этом .</text:p>
      <text:p text:style-name="Text_20_body">Докажем, что точка  принадлежит биссектрисе.</text:p>
      <text:p text:style-name="Text_20_body">Треугольники  и  равны по гипотенузе и катету, следовательно, ,
то есть  – биссектриса угла .</text:p>
      <text:h text:style-name="Heading_20_2" text:outline-level="2"><text:bookmark-start text:name="__RefHeading___теорема_8"/><text:bookmark-start text:name="теорема"/>Теорема<text:bookmark-end text:name="__RefHeading___теорема_8"/><text:bookmark-end text:name="теорема"/></text:h>
      <text:p text:style-name="Text_20_body">Биссектрисы треугольника пересекаются в одной точке.</text:p>
      <text:p text:style-name="Text_20_body"><draw:frame draw:style-name="media" draw:name="1" text:anchor-type="as-char" draw:z-index="1" svg:width="7.9375cm" style:rel-width="100%" svg:height="6.4110576923077cm" style:rel-height="scale"><draw:image xlink:href="Pictures/d17ad7c86031cb6110cdde4bf7e4cfd0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h text:style-name="Heading_20_4" text:outline-level="4"><text:bookmark-start text:name="__RefHeading___первый-способ_10"/><text:bookmark-start text:name="первый-способ"/>Первый способ.<text:bookmark-end text:name="__RefHeading___первый-способ_10"/><text:bookmark-end text:name="первый-способ"/></text:h>
      <text:p text:style-name="Text_20_body">Рассмотрим треугольник  в котором проведены
биссектрисы ,  и .</text:p>
      <text:p text:style-name="Text_20_body">По теореме .</text:p>
      <text:p text:style-name="Text_20_body">Перемножая эти равенства, получим:
$\dfrac{AC_1}{C_1B}\cdot\dfrac{BA_1}{A_1C}\cdot\dfrac{CB_1}{B_1A}=\dfrac{AC}{BC}\cdot
\dfrac{AB}{AC}\cdot\dfrac{BC}{BA}=1$, а это по теореме Чевы означает,
что биссектрисы  и  пересекаются в одной
точке.</text:p>
      <text:h text:style-name="Heading_20_4" text:outline-level="4"><text:bookmark-start text:name="__RefHeading___второй-способ_11"/><text:bookmark-start text:name="второй-способ"/>Второй способ.<text:bookmark-end text:name="__RefHeading___второй-способ_11"/><text:bookmark-end text:name="второй-способ"/></text:h>
      <text:p text:style-name="Text_20_body">Рассмотрим треугольник  в котором проведены биссектрисы ,  и .</text:p>
      <text:p text:style-name="Text_20_body">Докажем, что все биссектрисы пересекаются в одной точке.</text:p>
      <text:p text:style-name="Text_20_body">Пусть биссектрисы  и  пересекаются в точке .</text:p>
      <text:p text:style-name="Text_20_body">Тогда по теореме , так как , и , так как .</text:p>
      <text:p text:style-name="Text_20_body">Тогда , что означает, что , то есть все три биссектрисы пересекаются в одной точке.</text:p>
      <text:h text:style-name="Heading_20_2" text:outline-level="2"><text:bookmark-start text:name="__RefHeading___следствие_12"/><text:bookmark-start text:name="следствие"/>Следствие<text:bookmark-end text:name="__RefHeading___следствие_12"/><text:bookmark-end text:name="следствие"/></text:h>
      <text:p text:style-name="Text_20_body">В любой треугольник можно вписать окружность, центром которой будет
являться точка пересечения его биссектрис. Такая окружность
единственна.</text:p>
      <text:p text:style-name="Text_20_body"><draw:frame draw:style-name="media" draw:name="2" text:anchor-type="as-char" draw:z-index="2" svg:width="7.9375cm" style:rel-width="100%" svg:height="4.5700757575758cm" style:rel-height="scale"><draw:image xlink:href="Pictures/c5e6eb9b353d1155e62bd4f2e09f6ba4.jpg" xlink:type="simple" xlink:show="embed" xlink:actuate="onLoad"/></draw:frame></text:p>
      <text:h text:style-name="Heading_20_3" text:outline-level="3"><text:bookmark-start text:name="__RefHeading___доказательство_13"/><text:bookmark-start text:name="доказательство2"/>Доказательство<text:bookmark-end text:name="__RefHeading___доказательство_13"/><text:bookmark-end text:name="доказательство2"/></text:h>
      <text:p text:style-name="Text_20_body">Рассмотрим произвольный треугольник  и обозначим буквой 
точку пересечения его биссектрис.</text:p>
      <text:p text:style-name="Text_20_body">Проведем из этой точки перпендикуляры  и  к сторонам  и  соответственно.</text:p>
      <text:p text:style-name="Text_20_body">Так как точка  равноудалена от сторон треугольника, то .</text:p>
      <text:p text:style-name="Text_20_body">Поэтому окружность с центром  радиуса  проходит через точки  и .</text:p>
      <text:p text:style-name="Text_20_body">Стороны треугольника  касаются этой окружности в точках  так
как они перпендикулярны к радиусам  и .</text:p>
      <text:p text:style-name="Text_20_body">Значит окружность с центром  радиуса  является вписанной в треугольник .</text:p>
      <text:p text:style-name="Text_20_body">Докажем, что такая окружность единственна.</text:p>
      <text:p text:style-name="Text_20_body">В самом деле, допустим, что в треугольник можно вписать две окружности.</text:p>
      <text:p text:style-name="Text_20_body">Тогда центр каждой окружности равноудалён от сторон треугольника и, значит совпадает с точкой  пересечения биссектрис треугольника, а радиус равен расстоянию от точки  до сторон
треугольника.</text:p>
      <text:p text:style-name="Text_20_body">Следовательно, эти окружности совпадают.</text:p>
      <text:h text:style-name="Heading_20_2" text:outline-level="2"><text:bookmark-start text:name="__RefHeading___следствие_14"/><text:bookmark-start text:name="следствие1"/>Следствие<text:bookmark-end text:name="__RefHeading___следствие_14"/><text:bookmark-end text:name="следствие1"/></text:h>
      <text:p text:style-name="Text_20_body">Если все биссектрисы выпуклого многоугольника пересекаются в одной
точке, то в него можно вписать окружность, центром которой будет
точка пересечения биссектрис.</text:p>
      <text:h text:style-name="Heading_20_3" text:outline-level="3"><text:bookmark-start text:name="__RefHeading___доказательство_15"/><text:bookmark-start text:name="доказательство3"/>Доказательство<text:bookmark-end text:name="__RefHeading___доказательство_15"/><text:bookmark-end text:name="доказательство3"/></text:h>
      <text:p text:style-name="Text_20_body">Если все биссектрисы пересекаются в одной точке, то эта точка будет
равноудалена от всех её сторон, то есть перпендикуляры к сторонам
многоугольника будут равны, а окружность с центром в этой точке и с
радиусом, равным расстоянию от точки пересечения биссектрис до
стороны, будет касаться всех сторон.</text:p>
      <text:h text:style-name="Heading_20_2" text:outline-level="2"><text:bookmark-start text:name="__RefHeading___теорема-о-серединном-перпендикуляре-как-гмт_16"/><text:bookmark-start text:name="теорема-о-серединном-перпендикуляре-как-гмт"/>Теорема о серединном перпендикуляре, как ГМТ<text:bookmark-end text:name="__RefHeading___теорема-о-серединном-перпендикуляре-как-гмт_16"/><text:bookmark-end text:name="теорема-о-серединном-перпендикуляре-как-гмт"/></text:h>
      <text:p text:style-name="Text_20_body">Серединный перпендикуляр к отрезку – это геометрическое место
точек, равноудаленных от концов отрезка.</text:p>
      <text:p text:style-name="Text_20_body"><draw:frame draw:style-name="media" draw:name="3" text:anchor-type="as-char" draw:z-index="3" svg:width="7.9375cm" style:rel-width="100%" svg:height="7.5702846975089cm" style:rel-height="scale"><draw:image xlink:href="Pictures/92f99801e131fbc9bcb53406c581746c.jpg" xlink:type="simple" xlink:show="embed" xlink:actuate="onLoad"/></draw:frame></text:p>
      <text:h text:style-name="Heading_20_3" text:outline-level="3"><text:bookmark-start text:name="__RefHeading___доказательство_17"/><text:bookmark-start text:name="доказательство4"/>Доказательство<text:bookmark-end text:name="__RefHeading___доказательство_17"/><text:bookmark-end text:name="доказательство4"/></text:h>
      <text:p text:style-name="Text_20_body">Рассмотрим отрезок .</text:p>
      <text:p text:style-name="Text_20_body">Середину отрезка обозначим .</text:p>
      <text:p text:style-name="Text_20_body">Докажем, что любая точка, принадлежащая серединному перпендикуляру,
равноудалена от сторон.</text:p>
      <text:p text:style-name="Text_20_body">Действительно, возьмём произвольную точку  на серединном перпендикуляре.</text:p>
      <text:p text:style-name="Text_20_body">Если , то очевидно, что .</text:p>
      <text:p text:style-name="Text_20_body">Если , то треугольники  и  равны по двум
катетам, следовательно .</text:p>
      <text:p text:style-name="Text_20_body">Обратно, докажем, что любая точка равноудалённая от сторон, принадлежит серединному
перпендикуляру.</text:p>
      <text:p text:style-name="Text_20_body">Возьмём произвольную точку , для которой .</text:p>
      <text:p text:style-name="Text_20_body">Если , то очевидно,  принадлежит серединному перпендикуляру.</text:p>
      <text:p text:style-name="Text_20_body">Если , то треугольник  – равнобедренный, и, следовательно, медиана  является высотой, то есть  – серединный перпендикуляр.</text:p>
      <text:h text:style-name="Heading_20_2" text:outline-level="2"><text:bookmark-start text:name="__RefHeading___следствие_18"/><text:bookmark-start text:name="следствие2"/>Следствие<text:bookmark-end text:name="__RefHeading___следствие_18"/><text:bookmark-end text:name="следствие2"/></text:h>
      <text:p text:style-name="Text_20_body">Все серединные перпендикуляры к сторонам треугольника пересекаются в
одной точке.</text:p>
      <text:p text:style-name="Text_20_body"><draw:frame draw:style-name="media" draw:name="4" text:anchor-type="as-char" draw:z-index="4" svg:width="7.9375cm" style:rel-width="100%" svg:height="7.8974116161616cm" style:rel-height="scale"><draw:image xlink:href="Pictures/bda4895db528d38868a95cd71b78b6e1.jpg" xlink:type="simple" xlink:show="embed" xlink:actuate="onLoad"/></draw:frame></text:p>
      <text:h text:style-name="Heading_20_3" text:outline-level="3"><text:bookmark-start text:name="__RefHeading___доказательство_19"/><text:bookmark-start text:name="доказательство5"/>Доказательство<text:bookmark-end text:name="__RefHeading___доказательство_19"/><text:bookmark-end text:name="доказательство5"/></text:h>
      <text:p text:style-name="Text_20_body">Рассмотрим произвольный треугольник , в котором точки  и
 являются серединами сторон  и .</text:p>
      <text:p text:style-name="Text_20_body">Обозначим серединные перпендикуляры к сторонам  как $m,
n, p$.</text:p>
      <text:p text:style-name="Text_20_body">Докажем, что эти серединные перпендикуляры пересекаются в одной точке.</text:p>
      <text:p text:style-name="Text_20_body">Если предположить, что , то получится, что , так как .</text:p>
      <text:p text:style-name="Text_20_body">Но тогда получится, что через точку  проходят две различные прямые  и ,
перпендикулярные прямой , что невозможно, следовательно, прямые
 и  пересекаются.</text:p>
      <text:p text:style-name="Text_20_body">Пусть они пересекаются в точке .</text:p>
      <text:p text:style-name="Text_20_body">Тогда по теореме , так как точка , и , так как
.</text:p>
      <text:p text:style-name="Text_20_body">Тогда , и, следовательно, .</text:p>
      <text:h text:style-name="Heading_20_2" text:outline-level="2"><text:bookmark-start text:name="__RefHeading___следствие_20"/><text:bookmark-start text:name="следствие3"/>Следствие<text:bookmark-end text:name="__RefHeading___следствие_20"/><text:bookmark-end text:name="следствие3"/></text:h>
      <text:p text:style-name="Text_20_body">Около любого треугольника можно описать окружность, центром которой
будет точка пересечения серединных перпендикуляров к его сторонам.
Такая окружность единственна.</text:p>
      <text:p text:style-name="Text_20_body"><draw:frame draw:style-name="media" draw:name="5" text:anchor-type="as-char" draw:z-index="5" svg:width="7.9375cm" style:rel-width="100%" svg:height="7.5545504385965cm" style:rel-height="scale"><draw:image xlink:href="Pictures/35823fc4ee97bd2e12dee9d3c2f768c1.jpg" xlink:type="simple" xlink:show="embed" xlink:actuate="onLoad"/></draw:frame></text:p>
      <text:h text:style-name="Heading_20_3" text:outline-level="3"><text:bookmark-start text:name="__RefHeading___доказательство_21"/><text:bookmark-start text:name="доказательство6"/>Доказательство<text:bookmark-end text:name="__RefHeading___доказательство_21"/><text:bookmark-end text:name="доказательство6"/></text:h>
      <text:p text:style-name="Text_20_body">Рассмотрим треугольник , в котором серединные перпендикуляры к
сторонам пересекаются в точке .</text:p>
      <text:p text:style-name="Text_20_body">Тогда точка  равноудалена от всех вершин треугольника, то есть .</text:p>
      <text:p text:style-name="Text_20_body">Тогда окружность с центром в точке  и радиусом  будет описанной около данного
треугольника.</text:p>
      <text:p text:style-name="Text_20_body">Докажем, что такая окружность единственна.</text:p>
      <text:p text:style-name="Text_20_body">Предположим, что в треугольник можно вписать две окружности.</text:p>
      <text:p text:style-name="Text_20_body">Тогда, центры этих окружностей равноудалены от вершин треугольника.</text:p>
      <text:p text:style-name="Text_20_body">Но такая точка только одна – это точка пересечения серединных перпендикуляров.</text:p>
      <text:p text:style-name="Text_20_body">Кроме того их радиусы равны , следовательно эти окружности совпадают.</text:p>
      <text:h text:style-name="Heading_20_2" text:outline-level="2"><text:bookmark-start text:name="__RefHeading___следствие_22"/><text:bookmark-start text:name="следствие4"/>Следствие<text:bookmark-end text:name="__RefHeading___следствие_22"/><text:bookmark-end text:name="следствие4"/></text:h>
      <text:p text:style-name="Text_20_body">Если все серединные перпендикуляры к сторонам выпуклого
многоугольника пересекаются в одной точке, то около него можно
описать окружность, центром которой будет точка пересечения
серединных перпендикуляров.</text:p>
      <text:h text:style-name="Heading_20_3" text:outline-level="3"><text:bookmark-start text:name="__RefHeading___доказательство_23"/><text:bookmark-start text:name="доказательство7"/>Доказательство<text:bookmark-end text:name="__RefHeading___доказательство_23"/><text:bookmark-end text:name="доказательство7"/></text:h>
      <text:p text:style-name="Text_20_body">Если все серединные перпендикуляры к сторонам выпуклого
многоугольника пересекаются в одной точке, то эта точка равноудалена
от всех его вершин, и, следовательно, окружность с центром в этой
точке и с радиусом, равным расстоянию от этой точки до какой-либо из
его вершин, будет описанной около этого многоугольника.</text:p>
      <text:h text:style-name="Heading_20_2" text:outline-level="2"><text:bookmark-start text:name="__RefHeading___теорема_24"/><text:bookmark-start text:name="теорема1"/>Теорема<text:bookmark-end text:name="__RefHeading___теорема_24"/><text:bookmark-end text:name="теорема1"/></text:h>
      <text:p text:style-name="Text_20_body">Высоты треугольника (или их продолжения) пересекаются в одной точке.</text:p>
      <text:p text:style-name="Text_20_body"><draw:frame draw:style-name="media" draw:name="6" text:anchor-type="as-char" draw:z-index="6" svg:width="7.9375cm" style:rel-width="100%" svg:height="5.8603971962617cm" style:rel-height="scale"><draw:image xlink:href="Pictures/144f59f4b203afc82eae9191d4467b76.jpg" xlink:type="simple" xlink:show="embed" xlink:actuate="onLoad"/></draw:frame></text:p>
      <text:h text:style-name="Heading_20_3" text:outline-level="3"><text:bookmark-start text:name="__RefHeading___доказательство_25"/><text:bookmark-start text:name="доказательство8"/>Доказательство<text:bookmark-end text:name="__RefHeading___доказательство_25"/><text:bookmark-end text:name="доказательство8"/></text:h>
      <text:p text:style-name="Text_20_body">Рассмотрим произвольный треугольник , в котором проведены
высоты .</text:p>
      <text:p text:style-name="Text_20_body">Докажем, что все высоты пересекаются в одной точке.</text:p>
      <text:p text:style-name="Text_20_body">Проведем через точку  прямую, параллельную , через точку  – прямую, параллельную
, а через точку  – прямую, параллельную .</text:p>
      <text:p text:style-name="Text_20_body">Эти прямые, пересекаясь, образуют треугольник .</text:p>
      <text:p text:style-name="Text_20_body">Четырёхугольник  является параллелограммом (, ).</text:p>
      <text:p text:style-name="Text_20_body">Аналогично,  – параллелограмм.</text:p>
      <text:p text:style-name="Text_20_body">Тогда , как противоположные стороны параллелограмма.</text:p>
      <text:p text:style-name="Text_20_body">Следовательно,  – середина , а  – серединный перпендикуляр к отрезку .</text:p>
      <text:p text:style-name="Text_20_body">Аналогично,  – серединный перпендикуляр к отрезку ,  – серединный перпендикуляр к отрезку .</text:p>
      <text:p text:style-name="Text_20_body">Получается, что  и  пересекаются в одной точке, как серединные перпендикуляры треугольника .</text:p>
      <text:h text:style-name="Heading_20_2" text:outline-level="2"><text:bookmark-start text:name="__RefHeading___следствие_26"/><text:bookmark-start text:name="следствие5"/>Следствие<text:bookmark-end text:name="__RefHeading___следствие_26"/><text:bookmark-end text:name="следствие5"/></text:h>
      <text:p text:style-name="Text_20_body">Если через вершины треугольника провести прямые, параллельные
противоположным сторонам, то пересекаясь, они образуют треугольник
подобный исходному с коэффициентом . При этом вершины исходного
треугольника являются серединами сторон образовавшегося
треугольника.</text:p>
      <text:h text:style-name="Heading_20_2" text:outline-level="2"><text:bookmark-start text:name="__RefHeading___следствие_27"/><text:bookmark-start text:name="следствие6"/>Следствие<text:bookmark-end text:name="__RefHeading___следствие_27"/><text:bookmark-end text:name="следствие6"/></text:h>
      <text:p text:style-name="Text_20_body">Серединные перпендикуляры треугольника являются высотами серединного
треугольника. Следовательно, ортоцентр серединного треугольника
является центром окружности, описанной около исходного треугольника.</text:p>
      <text:h text:style-name="Heading_20_3" text:outline-level="3"><text:bookmark-start text:name="__RefHeading___доказательство_28"/><text:bookmark-start text:name="доказательство9"/>Доказательство<text:bookmark-end text:name="__RefHeading___доказательство_28"/><text:bookmark-end text:name="доказательство9"/></text:h>
      <text:p text:style-name="Text_20_body">Утверждение полностью следует из доказательства теоремы.</text:p>
      <text:h text:style-name="Heading_20_2" text:outline-level="2"><text:bookmark-start text:name="__RefHeading___определение_29"/><text:bookmark-start text:name="определение3"/>Определение<text:bookmark-end text:name="__RefHeading___определение_29"/><text:bookmark-end text:name="определение3"/></text:h>
      <text:p text:style-name="Text_20_body">Точка пересечения высот треугольника называется ортоцентром
треуголь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1</meta:creation-date>
    <dc:creator>Generated</dc:creator>
    <dc:date>2026-08-20T14::01:11</dc:date>
    <dc:language>en-US</dc:language>
    <meta:editing-cycles>1</meta:editing-cycles>
    <meta:editing-duration>PT0S</meta:editing-duration>
    <dc:title>math-public:chetyre_zamechatelnye_tochki_v_treugolnike</dc:title>
  </office:meta>
</office:document-meta>
</file>