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bd1d905e9297af6cbbaec9d6aad4ce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formula-rasstoyaniya-ot-tochki-do-pryamoj"/><text:bookmark-start text:name="__RefHeading___теорема_1"/><text:bookmark-start text:name="теорема"/>Теорема<text:bookmark-end text:name="__RefHeading___теорема_1"/><text:bookmark-end text:name="теорема"/></text:h>
      <text:p text:style-name="Text_20_body">Расстояние от точки  до прямой  выражается по формуле .</text:p>
      <text:p text:style-name="Text_20_body"><draw:frame draw:style-name="media" draw:name="0" text:anchor-type="as-char" draw:z-index="0" svg:width="7.9375cm" style:rel-width="100%" svg:height="4.3837131367292cm" style:rel-height="scale"><draw:image xlink:href="Pictures/cbd1d905e9297af6cbbaec9d6aad4ce7.jpg" xlink:type="simple" xlink:show="embed" xlink:actuate="onLoad"/></draw:frame>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p text:style-name="Text_20_body">Рассмотрим произвольную точку  прямой .</text:p>
      <text:p text:style-name="Text_20_body">Вектор  является нормалью к прямой .</text:p>
      <text:p text:style-name="Text_20_body">Тогда .</text:p>
      <text:p text:style-name="Text_20_body">По пункту  теоремы \ref{151} $pr_{\vec{n}}(\overrightarrow{AB})=\frac{|\vec{n}\cdot
\overrightarrow{AB}|}{|\vec{n}|}=\frac{|(x_1-x_0;y_1-y_0)\cdot(a;b)|}{\sqrt{a^2+b^2}}=\frac{|x_1a-x_0a+y_1b-y_0b|}{\sqrt{a^2+b^2}}=\frac{|-x_0a-y_0b+x_1a+y_1b|}{\sqrt{a^2+b^2}}$.</text:p>
      <text:p text:style-name="Text_20_body">Так как точка  лежит на прямой , то , то есть .</text:p>
      <text:p text:style-name="Text_20_body">Подставив это выражение в последнее равенство, получим:
.</text:p>
      <text:p text:style-name="Text_20_body">Модуль в числителе необходим, чтобы выражение было положительным вне зависимости от выбора направления нормали к прямой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6:46</meta:creation-date>
    <dc:creator>Generated</dc:creator>
    <dc:date>2026-08-20T14::06:46</dc:date>
    <dc:language>en-US</dc:language>
    <meta:editing-cycles>1</meta:editing-cycles>
    <meta:editing-duration>PT0S</meta:editing-duration>
    <dc:title>math-public:formula-rasstoyaniya-ot-tochki-do-pryamoj</dc:title>
  </office:meta>
</office:document-meta>
</file>