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instructionmiktex"/><text:bookmark-start text:name="__RefHeading___установка-miktex_1"/><text:bookmark-start text:name="установка-miktex"/>Установка MikTeX<text:bookmark-end text:name="__RefHeading___установка-miktex_1"/><text:bookmark-end text:name="установка-miktex"/></text:h>
      <text:p text:style-name="Text_20_body">Вы должны зайти в Windows из-под учётной записи <text:span text:style-name="Strong_20_Emphasis">с правами администратора</text:span>.</text:p>
      <text:list text:style-name="Numbering_20_1" text:continue-numbering="false">
        <text:list-item>
          <text:p text:style-name="Numbering_20_1_Content_First"> Пройдите по ссылке (<text:span text:style-name="Strong_20_Emphasis">правой кнопкой мыши</text:span>  - открыть <text:span text:style-name="Strong_20_Emphasis">в новой вкладке</text:span>): <text:a xlink:type="simple" xlink:href="https://miktex.org/download" text:style-name="Internet_20_link" text:visited-style-name="Visited_20_Internet_20_Link">https://miktex.org/download</text:a>.</text:p>
        </text:list-item>
        <text:list-item>
          <text:p text:style-name="Numbering_20_1_Content"> Выберите раздел <text:span text:style-name="Strong_20_Emphasis">All downloads.</text:span></text:p>
        </text:list-item>
        <text:list-item>
          <text:p text:style-name="Numbering_20_1_Content"> Выберите <text:span text:style-name="Strong_20_Emphasis">Net installer 64-bit.</text:span></text:p>
        </text:list-item>
        <text:list-item>
          <text:p text:style-name="Numbering_20_1_Content"> Нажмите кнопку <text:span text:style-name="Strong_20_Emphasis">Download.</text:span></text:p>
        </text:list-item>
        <text:list-item>
          <text:p text:style-name="Numbering_20_1_Content"> Скачайте и <text:span text:style-name="Strong_20_Emphasis">запустите файл</text:span>.</text:p>
        </text:list-item>
        <text:list-item>
          <text:p text:style-name="Numbering_20_1_Content"> Отмечаете галочкой <text:span text:style-name="Strong_20_Emphasis">I accept</text:span>, нажимаете Далее</text:p>
        </text:list-item>
        <text:list-item>
          <text:p text:style-name="Numbering_20_1_Content"> Выбираете <text:span text:style-name="Strong_20_Emphasis">Download</text:span>, нажимаете Далее</text:p>
        </text:list-item>
        <text:list-item>
          <text:p text:style-name="Numbering_20_1_Content"> Выбираете <text:span text:style-name="Strong_20_Emphasis">Complete</text:span>, нажимаете Далее</text:p>
        </text:list-item>
        <text:list-item>
          <text:p text:style-name="Numbering_20_1_Content"> Выбираете <text:span text:style-name="Strong_20_Emphasis">любую страну</text:span>  наугад, нажимаете Далее</text:p>
        </text:list-item>
        <text:list-item>
          <text:p text:style-name="Numbering_20_1_Content"> Выбираете любой каталог в корне диска <text:span text:style-name="Strong_20_Emphasis">С:</text:span> (например создайте <text:span text:style-name="Strong_20_Emphasis">пустой новый каталог С:\miktexDownloads</text:span>), нажимаете Далее</text:p>
        </text:list-item>
        <text:list-item>
          <text:p text:style-name="Numbering_20_1_Content_Last"> Нажимаете <text:span text:style-name="Strong_20_Emphasis">Start</text:span></text:p>
        </text:list-item>
      </text:list>
      <text:p text:style-name="Text_20_body">Процесс скачивания займёт более часа. Если он оборвётся, запустите его заново.</text:p>
      <text:list text:style-name="Numbering_20_1" text:continue-numbering="false">
        <text:list-item>
          <text:p text:style-name="Numbering_20_1_Content_First"> Когда процесс скачивания закончится из скачанной папки запустите файл, который называется примерно так: setup-2.9.*.exe, или снова запустите скачанный в пункте 1 файл, который называется примерно так: setup-2.9.*.exe</text:p>
        </text:list-item>
        <text:list-item>
          <text:p text:style-name="Numbering_20_1_Content"> Отмечаете галочкой <text:span text:style-name="Strong_20_Emphasis">I accept</text:span>, нажимаете Далее</text:p>
        </text:list-item>
        <text:list-item>
          <text:p text:style-name="Numbering_20_1_Content"> Выбираете <text:span text:style-name="Strong_20_Emphasis">Install MiKTeX</text:span>, нажимаете Далее</text:p>
        </text:list-item>
        <text:list-item>
          <text:p text:style-name="Numbering_20_1_Content"> Выбираете <text:span text:style-name="Strong_20_Emphasis">Complete</text:span>, нажимаете далее</text:p>
        </text:list-item>
        <text:list-item>
          <text:p text:style-name="Numbering_20_1_Content"> Выбираете <text:span text:style-name="Strong_20_Emphasis">Anyone who uses this computer</text:span>, нажимаете далее</text:p>
        </text:list-item>
        <text:list-item>
          <text:p text:style-name="Numbering_20_1_Content"> Указываете ** каталог, в который вы всё скачивали<text:span text:style-name="Strong_20_Emphasis">, нажимаете далее
  - Оставляете каталог для установки **по умолчанию</text:span>  (C:\Program Files\MiKTeX 2.9), нажимаете далее</text:p>
        </text:list-item>
        <text:list-item>
          <text:p text:style-name="Numbering_20_1_Content"> Меняйте пункт <text:span text:style-name="Strong_20_Emphasis">Ask me first</text:span>  на <text:span text:style-name="Strong_20_Emphasis">Yes</text:span>, нажимаете Далее</text:p>
        </text:list-item>
        <text:list-item>
          <text:p text:style-name="Numbering_20_1_Content_Last"> Запускаете процесс установки.</text:p>
        </text:list-item>
      </text:list>
      <text:p text:style-name="Text_20_body">Установка займёт около часа.</text:p>
      <text:h text:style-name="Heading_20_1" text:outline-level="1"><text:bookmark-start text:name="__RefHeading___установка-и-настройка-asymptote_2"/><text:bookmark-start text:name="установка-и-настройка-asymptote"/>Установка и настройка Asymptote<text:bookmark-end text:name="__RefHeading___установка-и-настройка-asymptote_2"/><text:bookmark-end text:name="установка-и-настройка-asymptote"/></text:h>
      <text:list text:style-name="Numbering_20_1" text:continue-numbering="false">
        <text:list-item>
          <text:p text:style-name="LastListParagraph_Numbering_20_1_Content_First"> Перейдите по ссылке</text:p>
        </text:list-item>
      </text:list>
      <text:p text:style-name="Text_20_body"><text:a xlink:type="simple" xlink:href="https://sourceforge.net/projects/asymptote/" text:style-name="Internet_20_link" text:visited-style-name="Visited_20_Internet_20_Link">https://sourceforge.net/projects/asymptote/</text:a>
и нажмите на зеленую кнопку Downlaod.</text:p>
      <text:list text:style-name="Numbering_20_1" text:continue-numbering="false">
        <text:list-item>
          <text:p text:style-name="LastListParagraph_Numbering_20_1_Content_First">Запустите скачанный файл и установите программу Asymptote.</text:p>
        </text:list-item>
      </text:list>
      <text:p text:style-name="Text_20_body">Установка проходит стандартно, специальных настроек не требуется.</text:p>
      <text:list text:style-name="Numbering_20_1" text:continue-numbering="false">
        <text:list-item>
          <text:p text:style-name="LastListParagraph_Numbering_20_1_Content_First">Пройдите по ссылке</text:p>
        </text:list-item>
      </text:list>
      <text:p text:style-name="Text_20_body"><text:a xlink:type="simple" xlink:href="http://www.texniccenter.org/download/" text:style-name="Internet_20_link" text:visited-style-name="Visited_20_Internet_20_Link">http://www.texniccenter.org/download/</text:a>
B скачайте программу TexnicCenter - версию «TeXnicCenter 2.02 Stable (64 Bit)»
(Я так думаю, что у всех windows 64-bit)</text:p>
      <text:list text:style-name="Numbering_20_1" text:continue-numbering="false">
        <text:list-item>
          <text:p text:style-name="LastListParagraph_Numbering_20_1_Content_First">Запустите программу TexnicCenter через меню пуск или ярлык, который появился на рабочем столе</text:p>
        </text:list-item>
      </text:list>
      <text:list text:style-name="Numbering_20_1" text:continue-numbering="false">
        <text:list-item>
          <text:p text:style-name="Numbering_20_1_Content_First">Пройдите в меню Tools - Customize</text:p>
        </text:list-item>
        <text:list-item>
          <text:p text:style-name="Numbering_20_1_Content">В открывшемся окне выберите вкладку Tools</text:p>
        </text:list-item>
        <text:list-item>
          <text:p text:style-name="Numbering_20_1_Content">В строчке Menu contents: … нажмите на кнопку с желтым значком папки со звездочкой New(Insert)</text:p>
        </text:list-item>
        <text:list-item>
          <text:p text:style-name="Numbering_20_1_Content">Введите имя нового инструмента Asymptote</text:p>
        </text:list-item>
        <text:list-item>
          <text:p text:style-name="Numbering_20_1_Content_Last">Кликните вновь созданному инструменту и заполните поля</text:p>
        </text:list-item>
      </text:list>
      <text:p text:style-name="Text_20_body">Command: «C:\Program Files (x86)\Asymptote\asy.exe»
Arguments: -batchView -tex «latex» %tc
Initial directory: %dc
-Нажмите Close, чтобы закрыть окно</text:p>
      <text:list text:style-name="Numbering_20_1" text:continue-numbering="false">
        <text:list-item>
          <text:p text:style-name="Numbering_20_1_Content_First">Снова пройдите в меню Tools - Customize</text:p>
        </text:list-item>
        <text:list-item>
          <text:p text:style-name="Numbering_20_1_Content">В открывшемся окне выберите вкладку Keyboard</text:p>
        </text:list-item>
        <text:list-item>
          <text:p text:style-name="Numbering_20_1_Content">В поле Category выберите пункт Tools</text:p>
        </text:list-item>
        <text:list-item>
          <text:p text:style-name="Numbering_20_1_Content">В поле Commands выберите ASymptote</text:p>
        </text:list-item>
        <text:list-item>
          <text:p text:style-name="Numbering_20_1_Content">Кликните в поле Press New Shotcut Key: после чего нажмите Alt+A, затем нажмите кнопку Assign</text:p>
        </text:list-item>
        <text:list-item>
          <text:p text:style-name="Numbering_20_1_Content_Last">Нажмите кнопку Close</text:p>
        </text:list-item>
      </text:list>
      <text:list text:style-name="Numbering_20_1" text:continue-numbering="false">
        <text:list-item>
          <text:p text:style-name="LastListParagraph_Numbering_20_1_Content_First">Скачайте файл</text:p>
        </text:list-item>
      </text:list>
      <text:p text:style-name="Text_20_body"><text:a xlink:type="simple" xlink:href="https://drive.google.com/file/d/1MAB2i3xdtMqe6lU-d37YjRAPdgKrWIo0/view?usp=sharing" text:style-name="Internet_20_link" text:visited-style-name="Visited_20_Internet_20_Link">https://drive.google.com/file/d/1MAB2i3xdtMqe6lU-d37YjRAPdgKrWIo0/view?usp=sharing</text:a></text:p>
      <text:list text:style-name="Numbering_20_1" text:continue-numbering="false">
        <text:list-item>
          <text:p text:style-name="Numbering_20_1_Content_First">Откройте этот файл в программе TexnicCenter</text:p>
        </text:list-item>
        <text:list-item>
          <text:p text:style-name="Numbering_20_1_Content">Замените Breslav Lev на свою Фамилию и Имя</text:p>
        </text:list-item>
        <text:list-item>
          <text:p text:style-name="Numbering_20_1_Content">Нажмите Alt+A</text:p>
        </text:list-item>
        <text:list-item>
          <text:p text:style-name="Numbering_20_1_Content">должно открыться и потом закрыться черное и белое окно, после чего в папке появится файл pdf с картинкой</text:p>
        </text:list-item>
        <text:list-item>
          <text:p text:style-name="Numbering_20_1_Content_Last">Пришлите мне pdf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2:37</meta:creation-date>
    <dc:creator>Generated</dc:creator>
    <dc:date>2026-08-20T15::12:37</dc:date>
    <dc:language>en-US</dc:language>
    <meta:editing-cycles>1</meta:editing-cycles>
    <meta:editing-duration>PT0S</meta:editing-duration>
    <dc:title>math-public:instructionmiktex</dc:title>
  </office:meta>
</office:document-meta>
</file>