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8f93e4be05948f01f0e34262d8c3bfc9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h-public:krivye-vtorogo-poryadka-okruzhnost"/><text:bookmark-start text:name="__RefHeading___окружность_1"/><text:bookmark-start text:name="окружность"/>Окружность<text:bookmark-end text:name="__RefHeading___окружность_1"/><text:bookmark-end text:name="окружность"/></text:h>
      <text:h text:style-name="Heading_20_2" text:outline-level="2"><text:bookmark-start text:name="__RefHeading___теорема_2"/><text:bookmark-start text:name="теорема"/>Теорема<text:bookmark-end text:name="__RefHeading___теорема_2"/><text:bookmark-end text:name="теорема"/></text:h>
      <text:p text:style-name="Text_20_body">Уравнение окружности с центром в точке  и радиусом  имеет вид .</text:p>
      <text:p text:style-name="Text_20_body"><draw:frame draw:style-name="media" draw:name="0" text:anchor-type="as-char" draw:z-index="0" svg:width="7.9375cm" style:rel-width="100%" svg:height="5.9581743002545cm" style:rel-height="scale"><draw:image xlink:href="Pictures/8f93e4be05948f01f0e34262d8c3bfc9.jpg" xlink:type="simple" xlink:show="embed" xlink:actuate="onLoad"/></draw:frame></text:p>
      <text:h text:style-name="Heading_20_3" text:outline-level="3"><text:bookmark-start text:name="__RefHeading___доказательство_3"/><text:bookmark-start text:name="доказательство"/>Доказательство<text:bookmark-end text:name="__RefHeading___доказательство_3"/><text:bookmark-end text:name="доказательство"/></text:h>
      <text:p text:style-name="Text_20_body">Пусть  – это произвольная точка данной окружности.</text:p>
      <text:p text:style-name="Text_20_body">По определению окружности .</text:p>
      <text:p text:style-name="Text_20_body">Воспользовавшись формулой расстояния между двумя точками, получим  или 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6T14::34:18</meta:creation-date>
    <dc:creator>Generated</dc:creator>
    <dc:date>2026-09-16T14::34:18</dc:date>
    <dc:language>en-US</dc:language>
    <meta:editing-cycles>1</meta:editing-cycles>
    <meta:editing-duration>PT0S</meta:editing-duration>
    <dc:title>math-public:krivye-vtorogo-poryadka-okruzhnost</dc:title>
  </office:meta>
</office:document-meta>
</file>