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f3217d8c0fb4cb1fb556a1f90dff2e.jpg"/>
  <manifest:file-entry manifest:media-type="image/jpeg" manifest:full-path="Pictures/e9211687808b6736827a55b0e67f556f.jpg"/>
  <manifest:file-entry manifest:media-type="image/jpeg" manifest:full-path="Pictures/8019c5076fbbb4c475488f69295aa7a5.jpg"/>
  <manifest:file-entry manifest:media-type="image/jpeg" manifest:full-path="Pictures/785e3e34c511223143ddfdce64314d3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krivye-vtorogo-poryadka-parabola"/><text:bookmark-start text:name="__RefHeading___парабола_1"/><text:bookmark-start text:name="парабола"/>Парабола<text:bookmark-end text:name="__RefHeading___парабола_1"/><text:bookmark-end text:name="парабола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Парабола – это геометрическое место точек, равноудаленных от данной прямой и данной точки, не лежащей на этой прямой. Прямая называется директрисой, а точка – фокусом параболы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Каноническое уравнение параболы имеет вид . При этом
уравнение директрисы , фокус .</text:p>
      <text:p text:style-name="Text_20_body"><draw:frame draw:style-name="media" draw:name="0" text:anchor-type="as-char" draw:z-index="0" svg:width="7.9375cm" style:rel-width="100%" svg:height="7.2648305084746cm" style:rel-height="scale"><draw:image xlink:href="Pictures/7af3217d8c0fb4cb1fb556a1f90dff2e.jpg" xlink:type="simple" xlink:show="embed" xlink:actuate="onLoad"/></draw:frame></text:p>
      <text:h text:style-name="Heading_20_2" text:outline-level="2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Пусть точка  – это фокус параболы, а прямая  с уравнением  – это её директриса.</text:p>
      <text:p text:style-name="Text_20_body">Пусть точка  – это произвольная точка параболы.</text:p>
      <text:p text:style-name="Text_20_body">Тогда по определению .</text:p>
      <text:p text:style-name="Text_20_body">Используя формулу расстояния между двумя точками, получим .</text:p>
      <text:p text:style-name="Text_20_body">Возведя обе части этого уравнения в квадрат, раскрыв скобки и сократив подобные слагаемые, получим .</text:p>
      <text:h text:style-name="Heading_20_2" text:outline-level="2"><text:bookmark-start text:name="__RefHeading___теорема-о-касательной-к-параболе_5"/><text:bookmark-start text:name="теорема-о-касательной-к-параболе"/>Теорема о касательной к параболе<text:bookmark-end text:name="__RefHeading___теорема-о-касательной-к-параболе_5"/><text:bookmark-end text:name="теорема-о-касательной-к-параболе"/></text:h>
      <text:p text:style-name="Text_20_body">Пусть точка  – произвольная точка параболы . Тогда уравнение касательной к параболе, проведенной в этой точке имеет вид .</text:p>
      <text:p text:style-name="Text_20_body"><draw:frame draw:style-name="media" draw:name="1" text:anchor-type="as-char" draw:z-index="1" svg:width="7.9375cm" style:rel-width="100%" svg:height="5.8758116883117cm" style:rel-height="scale"><draw:image xlink:href="Pictures/e9211687808b6736827a55b0e67f556f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По определению касательной к кривой в данной токе  называется предельное положение секущей  при условии, что точка  стремится к точке  по данной кривой.</text:p>
      <text:p text:style-name="Text_20_body">Рассмотрим уравнение секущей к параболе, проходящей через точку  и не совпадающую с ней точку  (рис. \ref{pic154}).</text:p>
      <text:p text:style-name="Text_20_body">Так как обе точки лежат на параболе , то их координаты можно записать в виде $M_0(\frac{y_0^2}{2p};y_0),
M_1(\frac{y_1^2}{2p};y_1)$.</text:p>
      <text:p text:style-name="Text_20_body">Запишем уравнение прямой : $\frac{x-x_0}{x_0-x_1}=\frac{y-y_0}{y_0-y_1},
\frac{x-\frac{y_0^2}{2p}}{\frac{y_0^2}{2p}-\frac{y_1^2}{2p}}=\frac{y-y_0}{y_0-y_1}, \frac{2px-y_0^2}{y_0^2-y_1^2}=\frac{y-y_0}{y_0-y_1}, 2px-y_0^2=(y-y_0)(y_0+y_1)$.</text:p>
      <text:p text:style-name="Text_20_body">Если точка  стремиться к точке   по параболе, то  стремиться к .</text:p>
      <text:p text:style-name="Text_20_body">Тогда последнее равенство можно записать в виде  или  . А так как , то получаем уравнение  или .</text:p>
      <text:h text:style-name="Heading_20_2" text:outline-level="2"><text:bookmark-start text:name="__RefHeading___оптические-свойства-параболы_7"/><text:bookmark-start text:name="оптические-свойства-параболы"/>Оптические свойства параболы<text:bookmark-end text:name="__RefHeading___оптические-свойства-параболы_7"/><text:bookmark-end text:name="оптические-свойства-параболы"/></text:h>
      <text:list text:style-name="Numbering_20_1" text:continue-numbering="false">
        <text:list-item>
          <text:p text:style-name="Numbering_20_1_Content_First"> Любой луч света, исходящий из фокуса параболы, после отражения от параболы становится параллельным оси параболы.</text:p>
        </text:list-item>
        <text:list-item>
          <text:p text:style-name="Numbering_20_1_Content_Last"> Если источник света помещен в фокусе параболы, то фронт отраженной от параболы волны представляет собой отрезок, соединяющий две точки параболы и параллельный ее директрисе.</text:p>
        </text:list-item>
      </text:list>
      <text:p text:style-name="Text_20_body"><draw:frame draw:style-name="media" draw:name="2" text:anchor-type="as-char" draw:z-index="2" svg:width="7.9375cm" style:rel-width="100%" svg:height="8.5365566037736cm" style:rel-height="scale"><draw:image xlink:href="Pictures/8019c5076fbbb4c475488f69295aa7a5.jpg" xlink:type="simple" xlink:show="embed" xlink:actuate="onLoad"/></draw:frame>
<draw:frame draw:style-name="media" draw:name="3" text:anchor-type="as-char" draw:z-index="3" svg:width="7.9375cm" style:rel-width="100%" svg:height="7.8622630331754cm" style:rel-height="scale"><draw:image xlink:href="Pictures/785e3e34c511223143ddfdce64314d32.jpg" xlink:type="simple" xlink:show="embed" xlink:actuate="onLoad"/></draw:frame></text:p>
      <text:h text:style-name="Heading_20_2" text:outline-level="2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Рассмотрим каноническую параболу .</text:p>
      <text:p text:style-name="Text_20_body">Пусть  – это фокус параболы, а точка  произвольная точка данной параболы.</text:p>
      <text:p text:style-name="Text_20_body">Пусть луч света , отразившись от параболы переходит в луч . Кроме того, пусть  – это точка пересечения
оси  с касательной к параболе, проведенной в точке .</text:p>
      <text:p text:style-name="Text_20_body">По свойству отражения луча света .</text:p>
      <text:p text:style-name="Text_20_body">Докажем, что треугольник  – равнобедренный.</text:p>
      <text:p text:style-name="Text_20_body">Так как ордината точки  равна нулю, то из уравнения касательной  легко найти, что абсцисса точки  равна .</text:p>
      <text:p text:style-name="Text_20_body">По формуле расстояния между двумя точками, имеем:
.</text:p>
      <text:p text:style-name="Text_20_body">Таким образом , следовательно, .</text:p>
      <text:p text:style-name="Text_20_body">А так как эти углы являются соответственными, то прямые  и  параллельны.</text:p>
      <text:p text:style-name="Text_20_body">Докажем второй пункт теоремы.</text:p>
      <text:p text:style-name="Text_20_body">Необходимо доказать, что вне зависимости от выбора точки на параболе сумма расстояний от неё до фокуса и до выбранного фронта будет постоянна.</text:p>
      <text:p text:style-name="Text_20_body">Пусть фронт волны изображается прямой .</text:p>
      <text:p text:style-name="Text_20_body">Докажем, что для точек  и  будет выполнено .</text:p>
      <text:p text:style-name="Text_20_body">По первому пункту теоремы лучи  и  параллельны оси параболы, следовательно, они перпендикулярны директрисе.</text:p>
      <text:p text:style-name="Text_20_body">Тогда по определению параболы  и .</text:p>
      <text:p text:style-name="Text_20_body">Тогд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3:58</meta:creation-date>
    <dc:creator>Generated</dc:creator>
    <dc:date>2026-08-20T14::03:58</dc:date>
    <dc:language>en-US</dc:language>
    <meta:editing-cycles>1</meta:editing-cycles>
    <meta:editing-duration>PT0S</meta:editing-duration>
    <dc:title>math-public:krivye-vtorogo-poryadka-parabola</dc:title>
  </office:meta>
</office:document-meta>
</file>