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81afc45ce1f9870e69e80f9a79cf059.jpg"/>
  <manifest:file-entry manifest:media-type="image/gif" manifest:full-path="Pictures/6041a04c502f9c0c19dc3786036fac2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metod-parallelnyh-ploskostej" text:style-name="Internet_20_link" text:visited-style-name="Visited_20_Internet_20_Link">назад</text:a></text:p>
      <text:h text:style-name="Heading_20_2" text:outline-level="2"><text:bookmark text:name="math-public:metod_par_plosk_z_4"/><text:bookmark-start text:name="__RefHeading___задача-4_1"/><text:bookmark-start text:name="задача-4"/>Задача 4<text:bookmark-end text:name="__RefHeading___задача-4_1"/><text:bookmark-end text:name="задача-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b81afc45ce1f9870e69e80f9a79cf059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329583333333cm" svg:height="11.482916666667cm"><draw:image xlink:href="Pictures/6041a04c502f9c0c19dc3786036fac23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7</meta:creation-date>
    <dc:creator>Generated</dc:creator>
    <dc:date>2026-08-20T14::01:17</dc:date>
    <dc:language>en-US</dc:language>
    <meta:editing-cycles>1</meta:editing-cycles>
    <meta:editing-duration>PT0S</meta:editing-duration>
    <dc:title>math-public:metod_par_plosk_z_4</dc:title>
  </office:meta>
</office:document-meta>
</file>