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631beff38a800e6b404b5eb53033ecf.jpg"/>
  <manifest:file-entry manifest:media-type="image/gif" manifest:full-path="Pictures/b06493fe1288268c122f589e58ddbe39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sch239.net/math-public/metod-parallelnyh-ploskostej" text:style-name="Internet_20_link" text:visited-style-name="Visited_20_Internet_20_Link">назад</text:a></text:p>
      <text:h text:style-name="Heading_20_2" text:outline-level="2"><text:bookmark text:name="math-public:metod_par_plosk_z_7"/><text:bookmark-start text:name="__RefHeading___задача-7_1"/><text:bookmark-start text:name="задача-7"/>Задача 7<text:bookmark-end text:name="__RefHeading___задача-7_1"/><text:bookmark-end text:name="задача-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Условие</text:p>
          </table:table-cell>
          <table:table-cell office:value-type="string" table:style-name="tableheader">
            <text:p text:style-name="Table_20_Heading">Решение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12.197291666667cm" svg:height="12.197291666667cm"><draw:image xlink:href="Pictures/4631beff38a800e6b404b5eb53033ecf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12.170833333333cm" svg:height="11.482916666667cm"><draw:image xlink:href="Pictures/b06493fe1288268c122f589e58ddbe39.gif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01::09:13</meta:creation-date>
    <dc:creator>Generated</dc:creator>
    <dc:date>2026-08-20T01::09:13</dc:date>
    <dc:language>en-US</dc:language>
    <meta:editing-cycles>1</meta:editing-cycles>
    <meta:editing-duration>PT0S</meta:editing-duration>
    <dc:title>math-public:metod_par_plosk_z_7</dc:title>
  </office:meta>
</office:document-meta>
</file>