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fa40ac18329525648ad45fd3f1a503.jpg"/>
  <manifest:file-entry manifest:media-type="image/jpeg" manifest:full-path="Pictures/7871f9bf4d1299ab607ece0f9e672b90.jpg"/>
  <manifest:file-entry manifest:media-type="image/jpeg" manifest:full-path="Pictures/2f8a8c55545fe99c484c1dfb659390e5.jpg"/>
  <manifest:file-entry manifest:media-type="image/jpeg" manifest:full-path="Pictures/1e2a143ec8cce839d8d2ceec99a1b5fc.jpg"/>
  <manifest:file-entry manifest:media-type="image/jpeg" manifest:full-path="Pictures/0dbdc1162e2b3fa79d0d0c093b19c630.jpg"/>
  <manifest:file-entry manifest:media-type="image/jpeg" manifest:full-path="Pictures/3ee07c20cba22cf182159d2446506049.jpg"/>
  <manifest:file-entry manifest:media-type="image/jpeg" manifest:full-path="Pictures/b3b88fa5030374149b415e116261155c.jpg"/>
  <manifest:file-entry manifest:media-type="image/jpeg" manifest:full-path="Pictures/ada9fe3ed71247a471a32c36fe3db6eb.jpg"/>
  <manifest:file-entry manifest:media-type="image/jpeg" manifest:full-path="Pictures/7b645c96df94a7c9e5971dd1fd143465.jpg"/>
  <manifest:file-entry manifest:media-type="image/jpeg" manifest:full-path="Pictures/73af120fa9726ba9b84bbab795ae7718.jpg"/>
  <manifest:file-entry manifest:media-type="image/jpeg" manifest:full-path="Pictures/d011500b906d90251f6a69b8b79c4cf8.jpg"/>
  <manifest:file-entry manifest:media-type="image/jpeg" manifest:full-path="Pictures/e8da23e1f0e534c68924220012ee492f.jpg"/>
  <manifest:file-entry manifest:media-type="image/jpeg" manifest:full-path="Pictures/a8820684f85543eb67dc5b51a3cb386d.jpg"/>
  <manifest:file-entry manifest:media-type="image/jpeg" manifest:full-path="Pictures/d082cbac21712884327a8c8f07cd8b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metodraspolozheniyaparabol_breslav_l_a"/>, при 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1. Оба корня  и  правее точки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3.96875cm" style:rel-width="100%" svg:height="3.9326704545455cm" style:rel-height="scale"><draw:image xlink:href="Pictures/9dfa40ac18329525648ad45fd3f1a503.jp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3.96875cm" style:rel-width="100%" svg:height="3.9326704545455cm" style:rel-height="scale"><draw:image xlink:href="Pictures/7871f9bf4d1299ab607ece0f9e672b90.jpg" xlink:type="simple" xlink:show="embed" xlink:actuate="onLoad"/></draw:frame>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2. Оба корня  и  левее точки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3.96875cm" style:rel-width="100%" svg:height="3.9326704545455cm" style:rel-height="scale"><draw:image xlink:href="Pictures/2f8a8c55545fe99c484c1dfb659390e5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3.96875cm" style:rel-width="100%" svg:height="3.9326704545455cm" style:rel-height="scale"><draw:image xlink:href="Pictures/1e2a143ec8cce839d8d2ceec99a1b5fc.jpg" xlink:type="simple" xlink:show="embed" xlink:actuate="onLoad"/></draw:frame>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3. Корни  и  лежат по разные стороны от точки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3.96875cm" style:rel-width="100%" svg:height="3.9326704545455cm" style:rel-height="scale"><draw:image xlink:href="Pictures/0dbdc1162e2b3fa79d0d0c093b19c630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3.96875cm" style:rel-width="100%" svg:height="3.9326704545455cm" style:rel-height="scale"><draw:image xlink:href="Pictures/3ee07c20cba22cf182159d2446506049.jpg" xlink:type="simple" xlink:show="embed" xlink:actuate="onLoad"/></draw:frame>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4. Корни  и  лежат внутри интервала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3.96875cm" style:rel-width="100%" svg:height="3.9326704545455cm" style:rel-height="scale"><draw:image xlink:href="Pictures/b3b88fa5030374149b415e116261155c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3.96875cm" style:rel-width="100%" svg:height="3.9326704545455cm" style:rel-height="scale"><draw:image xlink:href="Pictures/ada9fe3ed71247a471a32c36fe3db6eb.jpg" xlink:type="simple" xlink:show="embed" xlink:actuate="onLoad"/></draw:frame>  </text:p>
          </table:table-cell>
          <table:table-cell office:value-type="string" table:style-name="tablecell">
            <text:p text:style-name="tablealignleft">-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5. Корень  лежит левее интервала , а корень  внутри интервала : .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Ветви  вверх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Ветви вниз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Общие необходимые и достаточные условия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3.96875cm" style:rel-width="100%" svg:height="3.9326704545455cm" style:rel-height="scale"><draw:image xlink:href="Pictures/7b645c96df94a7c9e5971dd1fd143465.jpg" xlink:type="simple" xlink:show="embed" xlink:actuate="onLoad"/></draw:frame>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3.96875cm" style:rel-width="100%" svg:height="3.9326704545455cm" style:rel-height="scale"><draw:image xlink:href="Pictures/73af120fa9726ba9b84bbab795ae7718.jpg" xlink:type="simple" xlink:show="embed" xlink:actuate="onLoad"/></draw:frame>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6. Корень  лежит внутри интервала , а корень  правее интервала : .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Ветви  вверх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Ветви вниз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Общие необходимые и достаточные условия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3.96875cm" style:rel-width="100%" svg:height="3.9326704545455cm" style:rel-height="scale"><draw:image xlink:href="Pictures/d011500b906d90251f6a69b8b79c4cf8.jpg" xlink:type="simple" xlink:show="embed" xlink:actuate="onLoad"/></draw:frame>   </text:p>
          </table:table-cell>
          <table:table-cell office:value-type="string" table:style-name="tablecell">
            <text:p text:style-name="tablealignleft"> <draw:frame draw:style-name="media" draw:name="11" text:anchor-type="as-char" draw:z-index="11" svg:width="3.96875cm" style:rel-width="100%" svg:height="3.9326704545455cm" style:rel-height="scale"><draw:image xlink:href="Pictures/e8da23e1f0e534c68924220012ee492f.jpg" xlink:type="simple" xlink:show="embed" xlink:actuate="onLoad"/></draw:frame> 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7. Корни  и   лежат по разные стороны от интервала : .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Ветви  вверх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Ветви вниз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Общие необходимые и достаточные условия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3.96875cm" style:rel-width="100%" svg:height="3.9326704545455cm" style:rel-height="scale"><draw:image xlink:href="Pictures/a8820684f85543eb67dc5b51a3cb386d.jpg" xlink:type="simple" xlink:show="embed" xlink:actuate="onLoad"/></draw:frame>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3.96875cm" style:rel-width="100%" svg:height="3.9326704545455cm" style:rel-height="scale"><draw:image xlink:href="Pictures/d082cbac21712884327a8c8f07cd8b77.jpg" xlink:type="simple" xlink:show="embed" xlink:actuate="onLoad"/></draw:frame>   </text:p>
          </table:table-cell>
          <table:table-cell office:value-type="string" table:style-name="tablecell"/>
        </table:table-row>
      </table:table>
      <text:p text:style-name="Horizontal_20_Line"/>
      <text:p text:style-name="Text_20_body"><text:span text:style-name="Strong_20_Emphasis">Случаи с нестрогими неравенствами:</text:span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1. Оба корня  и  лежат на луче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3.96875cm" style:rel-width="100%" svg:height="3.9326704545455cm" style:rel-height="scale"><draw:image xlink:href="Pictures/9dfa40ac18329525648ad45fd3f1a503.jp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3.96875cm" style:rel-width="100%" svg:height="3.9326704545455cm" style:rel-height="scale"><draw:image xlink:href="Pictures/7871f9bf4d1299ab607ece0f9e672b90.jpg" xlink:type="simple" xlink:show="embed" xlink:actuate="onLoad"/></draw:frame>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2. Оба корня  и  лежат на луче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6" text:anchor-type="as-char" draw:z-index="16" svg:width="3.96875cm" style:rel-width="100%" svg:height="3.9326704545455cm" style:rel-height="scale"><draw:image xlink:href="Pictures/2f8a8c55545fe99c484c1dfb659390e5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7" text:anchor-type="as-char" draw:z-index="17" svg:width="3.96875cm" style:rel-width="100%" svg:height="3.9326704545455cm" style:rel-height="scale"><draw:image xlink:href="Pictures/1e2a143ec8cce839d8d2ceec99a1b5fc.jpg" xlink:type="simple" xlink:show="embed" xlink:actuate="onLoad"/></draw:frame> 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4. Корни  и  лежат внутри отрезка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8" text:anchor-type="as-char" draw:z-index="18" svg:width="3.96875cm" style:rel-width="100%" svg:height="3.9326704545455cm" style:rel-height="scale"><draw:image xlink:href="Pictures/b3b88fa5030374149b415e116261155c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9" text:anchor-type="as-char" draw:z-index="19" svg:width="3.96875cm" style:rel-width="100%" svg:height="3.9326704545455cm" style:rel-height="scale"><draw:image xlink:href="Pictures/ada9fe3ed71247a471a32c36fe3db6eb.jpg" xlink:type="simple" xlink:show="embed" xlink:actuate="onLoad"/></draw:frame>  </text:p>
          </table:table-cell>
          <table:table-cell office:value-type="string" table:style-name="tablecell">
            <text:p text:style-name="tablealignleft">-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4a. Корни  и  лежат внутри интервала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0" text:anchor-type="as-char" draw:z-index="20" svg:width="3.96875cm" style:rel-width="100%" svg:height="3.9326704545455cm" style:rel-height="scale"><draw:image xlink:href="Pictures/b3b88fa5030374149b415e116261155c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21" text:anchor-type="as-char" draw:z-index="21" svg:width="3.96875cm" style:rel-width="100%" svg:height="3.9326704545455cm" style:rel-height="scale"><draw:image xlink:href="Pictures/ada9fe3ed71247a471a32c36fe3db6eb.jpg" xlink:type="simple" xlink:show="embed" xlink:actuate="onLoad"/></draw:frame>  </text:p>
          </table:table-cell>
          <table:table-cell office:value-type="string" table:style-name="tablecell">
            <text:p text:style-name="tablealignleft">-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4b. Корни  и  лежат внутри интервала : .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Ветви  вверх </text:p>
          </table:table-cell>
          <table:table-cell office:value-type="string" table:style-name="tablecell">
            <text:p text:style-name="tablealignleft">Ветви вниз</text:p>
          </table:table-cell>
          <table:table-cell office:value-type="string" table:style-name="tablecell">
            <text:p text:style-name="tablealignleft">Общие необходимые и достаточные условия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2" text:anchor-type="as-char" draw:z-index="22" svg:width="3.96875cm" style:rel-width="100%" svg:height="3.9326704545455cm" style:rel-height="scale"><draw:image xlink:href="Pictures/b3b88fa5030374149b415e116261155c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23" text:anchor-type="as-char" draw:z-index="23" svg:width="3.96875cm" style:rel-width="100%" svg:height="3.9326704545455cm" style:rel-height="scale"><draw:image xlink:href="Pictures/ada9fe3ed71247a471a32c36fe3db6eb.jpg" xlink:type="simple" xlink:show="embed" xlink:actuate="onLoad"/></draw:frame>  </text:p>
          </table:table-cell>
          <table:table-cell office:value-type="string" table:style-name="tablecell">
            <text:p text:style-name="tablealignleft">-</text:p>
          </table:table-cell>
        </table:table-row>
      </table:table>
      <text:p text:style-name="Horizontal_20_Line"/>
      <text:p text:style-name="Text_20_body"><text:span text:style-name="Strong_20_Emphasis">Комбинированные условия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7T15::48:26</meta:creation-date>
    <dc:creator>Generated</dc:creator>
    <dc:date>2026-09-17T15::48:26</dc:date>
    <dc:language>en-US</dc:language>
    <meta:editing-cycles>1</meta:editing-cycles>
    <meta:editing-duration>PT0S</meta:editing-duration>
    <dc:title>math-public:metodraspolozheniyaparabol_breslav_l_a</dc:title>
  </office:meta>
</office:document-meta>
</file>