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>
          <text:p text:style-name="Numbering_20_1_Content_First"><text:bookmark text:name="math-public:neobhodimo_i_dostatchno"/>Необходимо</text:p>
          <text:list text:style-name="Numbering_20_1">
            <text:list-item>
              <text:p text:style-name="Numbering_20_1_Content">Для того, чтобы предмет был морковкой, необходимо, что он был овощем. ВЕРНО (все морковки - овощи; если предмет не овощь, то уж точно и не морковка)</text:p>
            </text:list-item>
          </text:list>
        </text:list-item>
        <text:list-item>
          <text:p text:style-name="Numbering_20_1_Content">Достаточно</text:p>
          <text:list text:style-name="Numbering_20_1">
            <text:list-item>
              <text:p text:style-name="Numbering_20_1_Content">Для того, чтобы предмет был морковкой, достаточно, чтобы он был овощем. НЕВЕРНО (бывают овощи и не морковки)</text:p>
            </text:list-item>
          </text:list>
        </text:list-item>
        <text:list-item>
          <text:p text:style-name="Numbering_20_1_Content">Тогда, когда (если)</text:p>
          <text:list text:style-name="Numbering_20_1">
            <text:list-item>
              <text:p text:style-name="Numbering_20_1_Content"> Предмет будет морковкой тогда, когда он будет овощем. НЕВЕРНО (бывают овощи и не морковки)</text:p>
            </text:list-item>
            <text:list-item>
              <text:p text:style-name="Numbering_20_1_Content_Last"> Предмет будет морковкой, если он будет овощем. НЕВЕРНО (бывают овощи и не морковки)</text:p>
            </text:list-item>
          </text:list>
        </text:list-item>
      </text:list>
      <text:p text:style-name="Text_20_body">4) Только тогда, когда (только если)
Предмет будет морковкой только тогда, когда он будет овощем. ВЕРНО (если не овощь, то уж точно и не морковка)
Предмет будет морковкой, только если он будет овощем. ВЕРНО (если не овощь, то уж точно и не морковка)
5) Следовательно
Из того, что предмет являетя морковкой, следует, что предмет является овощем. ВЕРНО (если уж предмет - это морковка, то он обязательно овощь)
6) Обратное следствие
То, что предмет является морковкой, следует из того, что предмет является овощем. НЕВЕРНО (не все овощи это морковки)
7) Свойство
У всех морковок есть такое свойство: «быть овощем». ВЕРНО (действительно, все морковки являются овощами)
8) Признак
У морковок есть такой признак: «если овошь, то морковка». НЕВЕРНО (бывают и другие овощи, которые не морковки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20:00</meta:creation-date>
    <dc:creator>Generated</dc:creator>
    <dc:date>2026-08-20T15::20:00</dc:date>
    <dc:language>en-US</dc:language>
    <meta:editing-cycles>1</meta:editing-cycles>
    <meta:editing-duration>PT0S</meta:editing-duration>
    <dc:title>math-public:neobhodimo_i_dostatchno</dc:title>
  </office:meta>
</office:document-meta>
</file>