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9f3051c4a40d7563f57fdaa317d7846.jpg"/>
  <manifest:file-entry manifest:media-type="image/jpeg" manifest:full-path="Pictures/3a7f279183a4ca83bbd5350f10a82924.jpg"/>
  <manifest:file-entry manifest:media-type="image/jpeg" manifest:full-path="Pictures/acbe9f33236c71c6f0d2b2cc605b6135.jpg"/>
  <manifest:file-entry manifest:media-type="image/jpeg" manifest:full-path="Pictures/ddb435b1f92a163ec8c5ce2af943c0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obobshchenaya_teorema_falesa"/><text:bookmark-start text:name="__RefHeading___лемма_1"/><text:bookmark-start text:name="лемма"/>Лемма<text:bookmark-end text:name="__RefHeading___лемма_1"/><text:bookmark-end text:name="лемма"/></text:h>
      <text:p text:style-name="Text_20_body">Пусть на сторонах  и  треугольника  отмечены точки 
и  соответственно. Тогда</text:p>
      <text:list text:style-name="Numbering_20_1" text:continue-numbering="false">
        <text:list-item>
          <text:p text:style-name="Numbering_20_1_Content_First"> Если , то  ;</text:p>
        </text:list-item>
        <text:list-item>
          <text:p text:style-name="Numbering_20_1_Content_Last"> Если , то ;</text:p>
        </text:list-item>
      </text:list>
      <text:p text:style-name="Text_20_body"><draw:frame draw:style-name="media" draw:name="0" text:anchor-type="as-char" draw:z-index="0" svg:width="5.2916666666667cm" style:rel-width="100%" svg:height="5.8608897742364cm" style:rel-height="scale"><draw:image xlink:href="Pictures/09f3051c4a40d7563f57fdaa317d7846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ервый-пункт-леммы_3"/><text:bookmark-start text:name="докажем-первый-пункт-леммы"/>Докажем первый пункт леммы.<text:bookmark-end text:name="__RefHeading___докажем-первый-пункт-леммы_3"/><text:bookmark-end text:name="докажем-первый-пункт-леммы"/></text:h>
      <text:p text:style-name="Text_20_body">Пусть .<text:line-break/></text:p>
      <text:p text:style-name="Text_20_body">Тогда .<text:line-break/></text:p>
      <text:p text:style-name="Text_20_body">Тогда треугольники  и  подобны по второму признаку подобия
треугольников, так как  – общий.<text:line-break/></text:p>
      <text:p text:style-name="Text_20_body">Следовательно, ,
а так как это соответственные углы при секущей , то $MN\parallel
AC$.<text:line-break/></text:p>
      <text:h text:style-name="Heading_20_4" text:outline-level="4"><text:bookmark-start text:name="__RefHeading___докажем-второй-пункт-теоремы_4"/><text:bookmark-start text:name="докажем-второй-пункт-теоремы"/>Докажем второй пункт теоремы.<text:bookmark-end text:name="__RefHeading___докажем-второй-пункт-теоремы_4"/><text:bookmark-end text:name="докажем-второй-пункт-теоремы"/></text:h>
      <text:p text:style-name="Text_20_body">Так как , то , а поскольку  – общий, то
треугольники  и  подобны.<text:line-break/></text:p>
      <text:p text:style-name="Text_20_body">Тогда , откуда
.<text:line-break/></text:p>
      <text:p text:style-name="Text_20_body">Следовательно, .</text:p>
      <text:h text:style-name="Heading_20_2" text:outline-level="2"><text:bookmark-start text:name="__RefHeading___обобщенная-теорема-фалеса_5"/><text:bookmark-start text:name="обобщенная-теорема-фалеса"/>Обобщенная теорема Фалеса<text:bookmark-end text:name="__RefHeading___обобщенная-теорема-фалеса_5"/><text:bookmark-end text:name="обобщенная-теорема-фалеса"/></text:h>
      <text:p text:style-name="Text_20_body">Параллельные прямые отсекают на секущих пропорциональные отрезки.</text:p>
      <text:p text:style-name="Text_20_body"><draw:frame draw:style-name="media" draw:name="1" text:anchor-type="as-char" draw:z-index="1" svg:width="7.9375cm" style:rel-width="100%" svg:height="5.5824175824176cm" style:rel-height="scale"><draw:image xlink:href="Pictures/3a7f279183a4ca83bbd5350f10a82924.jpg" xlink:type="simple" xlink:show="embed" xlink:actuate="onLoad"/></draw:frame>
<draw:frame draw:style-name="media" draw:name="2" text:anchor-type="as-char" draw:z-index="2" svg:width="7.9375cm" style:rel-width="100%" svg:height="5.6238789237668cm" style:rel-height="scale"><draw:image xlink:href="Pictures/acbe9f33236c71c6f0d2b2cc605b6135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Пусть параллельные прямые  пересекают прямые  и
 в точках  и  соответственно.<text:line-break/></text:p>
      <text:p text:style-name="Text_20_body">Пусть при этом .<text:line-break/></text:p>
      <text:p text:style-name="Text_20_body">Докажем, что тогда .<text:line-break/></text:p>
      <text:p text:style-name="Text_20_body">Рассмотрим случай, когда прямые  и  параллельны.<text:line-break/></text:p>
      <text:p text:style-name="Text_20_body">Тогда  и  –
параллелограммы, следовательно,  и , и
так как .<text:line-break/></text:p>
      <text:p text:style-name="Text_20_body">Рассмотрим случай, когда прямые  и  не параллельны.<text:line-break/></text:p>
      <text:p text:style-name="Text_20_body">Проведем через точку  прямую , параллельную прямой .<text:line-break/></text:p>
      <text:p text:style-name="Text_20_body">Пусть прямые  и прямая  пересекаются в точках $C_2,
C_3, C_4$.<text:line-break/></text:p>
      <text:p text:style-name="Text_20_body">По первому случаю , кроме того .<text:line-break/></text:p>
      <text:p text:style-name="Text_20_body">Тогда по второму пункту леммы .</text:p>
      <text:h text:style-name="Heading_20_3" text:outline-level="3"><text:bookmark-start text:name="__RefHeading___замечание_7"/><text:bookmark-start text:name="замечание"/>Замечание<text:bookmark-end text:name="__RefHeading___замечание_7"/><text:bookmark-end text:name="замечание"/></text:h>
      <text:p text:style-name="Text_20_body">Следующее утверждение неверно:<text:line-break/>
пусть прямые  пересекают прямые  и  в точках  и
 соответственно. Тогда из того, что
 следует, что $l_1\parallel
l_2\parallel l_3$.</text:p>
      <text:p text:style-name="Text_20_body"><draw:frame draw:style-name="media" draw:name="3" text:anchor-type="as-char" draw:z-index="3" svg:width="7.9375cm" style:rel-width="100%" svg:height="6.7933558558559cm" style:rel-height="scale"><draw:image xlink:href="Pictures/ddb435b1f92a163ec8c5ce2af943c05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6:16</meta:creation-date>
    <dc:creator>Generated</dc:creator>
    <dc:date>2026-09-16T14::26:16</dc:date>
    <dc:language>en-US</dc:language>
    <meta:editing-cycles>1</meta:editing-cycles>
    <meta:editing-duration>PT0S</meta:editing-duration>
    <dc:title>math-public:obobshchenaya_teorema_falesa</dc:title>
  </office:meta>
</office:document-meta>
</file>