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eecd9f7df222f92f22235fa53f8d235.jpg"/>
  <manifest:file-entry manifest:media-type="image/jpeg" manifest:full-path="Pictures/aaa600299513f4d9345e604b94445c3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opredelenie_i_svojstva_kosinusa"/><text:bookmark-start text:name="__RefHeading___общее-определение_1"/><text:bookmark-start text:name="общее-определение"/>Общее определение<text:bookmark-end text:name="__RefHeading___общее-определение_1"/><text:bookmark-end text:name="общее-определение"/></text:h>
      <text:list text:style-name="Numbering_20_1" text:continue-numbering="false">
        <text:list-item>
          <text:p text:style-name="Numbering_20_1_Content_First"> Косинус острого угла равен отношению проекции к наклонной.</text:p>
        </text:list-item>
        <text:list-item>
          <text:p text:style-name="Numbering_20_1_Content"> Косинус тупого угла равен косинусу смежного с ним угла, взятого с другим знаком.</text:p>
        </text:list-item>
        <text:list-item>
          <text:p text:style-name="Numbering_20_1_Content"> Косинус прямого угла равен нулю.</text:p>
        </text:list-item>
        <text:list-item>
          <text:p text:style-name="Numbering_20_1_Content_Last"> Косинус развернутого угла равен минус единице.</text:p>
        </text:list-item>
      </text:list>
      <text:h text:style-name="Heading_20_2" text:outline-level="2"><text:bookmark-start text:name="__RefHeading___корректность-определения-косинуса_2"/><text:bookmark-start text:name="корректность-определения-косинуса"/>Корректность определения косинуса<text:bookmark-end text:name="__RefHeading___корректность-определения-косинуса_2"/><text:bookmark-end text:name="корректность-определения-косинуса"/></text:h>
      <text:p text:style-name="Text_20_body">Значение косинуса угла не зависит от того, какую длину наклонной выбрать.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h text:style-name="Heading_20_4" text:outline-level="4"><text:bookmark-start text:name="__RefHeading___первый-способ_4"/><text:bookmark-start text:name="первый-способ"/>Первый способ.<text:bookmark-end text:name="__RefHeading___первый-способ_4"/><text:bookmark-end text:name="первый-способ"/></text:h>
      <text:p text:style-name="Text_20_body">Следует из корректности определения синуса и теоремы Пифагора.</text:p>
      <text:h text:style-name="Heading_20_4" text:outline-level="4"><text:bookmark-start text:name="__RefHeading___второй-способ_5"/><text:bookmark-start text:name="второй-способ"/>Второй способ.<text:bookmark-end text:name="__RefHeading___второй-способ_5"/><text:bookmark-end text:name="второй-способ"/></text:h>
      <text:p text:style-name="Text_20_body">Следует из подобия треугольников.</text:p>
      <text:h text:style-name="Heading_20_2" text:outline-level="2"><text:bookmark-start text:name="__RefHeading___свойства-косинуса_6"/><text:bookmark-start text:name="свойства-косинуса"/>Свойства косинуса<text:bookmark-end text:name="__RefHeading___свойства-косинуса_6"/><text:bookmark-end text:name="свойства-косинуса"/></text:h>
      <text:list text:style-name="Numbering_20_1" text:continue-numbering="false">
        <text:list-item>
          <text:p text:style-name="Numbering_20_1_Content_First"> Косинус любого угла не больше  и не меньше .</text:p>
        </text:list-item>
        <text:list-item>
          <text:p text:style-name="Numbering_20_1_Content"> .</text:p>
        </text:list-item>
        <text:list-item>
          <text:p text:style-name="Numbering_20_1_Content"> При возрастании угла от  до  косинус убывает от 1 до -1.</text:p>
        </text:list-item>
        <text:list-item>
          <text:p text:style-name="Numbering_20_1_Content_Last"> Косинус однозначно определяет угол.</text:p>
        </text:list-item>
      </text:list>
      <text:p text:style-name="Text_20_body"><draw:frame draw:style-name="media" draw:name="0" text:anchor-type="as-char" draw:z-index="0" svg:width="7.9375cm" style:rel-width="100%" svg:height="5.164156626506cm" style:rel-height="scale"><draw:image xlink:href="Pictures/beecd9f7df222f92f22235fa53f8d235.jpg" xlink:type="simple" xlink:show="embed" xlink:actuate="onLoad"/></draw:frame> <draw:frame draw:style-name="media" draw:name="1" text:anchor-type="as-char" draw:z-index="1" svg:width="7.9375cm" style:rel-width="100%" svg:height="5.164156626506cm" style:rel-height="scale"><draw:image xlink:href="Pictures/aaa600299513f4d9345e604b94445c3a.jpg" xlink:type="simple" xlink:show="embed" xlink:actuate="onLoad"/></draw:frame></text:p>
      <text:h text:style-name="Heading_20_3" text:outline-level="3"><text:bookmark-start text:name="__RefHeading___доказательство_7"/><text:bookmark-start text:name="доказательство1"/>Доказательство<text:bookmark-end text:name="__RefHeading___доказательство_7"/><text:bookmark-end text:name="доказательство1"/></text:h>
      <text:h text:style-name="Heading_20_4" text:outline-level="4"><text:bookmark-start text:name="__RefHeading___докажем-первый-пункт-теоремы_8"/><text:bookmark-start text:name="докажем-первый-пункт-теоремы"/>Докажем первый пункт теоремы.<text:bookmark-end text:name="__RefHeading___докажем-первый-пункт-теоремы_8"/><text:bookmark-end text:name="докажем-первый-пункт-теоремы"/></text:h>
      <text:p text:style-name="Text_20_body">Первое свойство следует из того, что проекция меньше наклонной.</text:p>
      <text:h text:style-name="Heading_20_4" text:outline-level="4"><text:bookmark-start text:name="__RefHeading___докажем-второй-пункт-теоремы_9"/><text:bookmark-start text:name="докажем-второй-пункт-теоремы"/>Докажем второй пункт теоремы.<text:bookmark-end text:name="__RefHeading___докажем-второй-пункт-теоремы_9"/><text:bookmark-end text:name="докажем-второй-пункт-теоремы"/></text:h>
      <text:p text:style-name="Text_20_body">Второе свойство следует из того, что углы  и
 являются смежными.</text:p>
      <text:h text:style-name="Heading_20_4" text:outline-level="4"><text:bookmark-start text:name="__RefHeading___докажем-третий-пункт-теоремы_10"/><text:bookmark-start text:name="докажем-третий-пункт-теоремы"/>Докажем третий пункт теоремы.<text:bookmark-end text:name="__RefHeading___докажем-третий-пункт-теоремы_10"/><text:bookmark-end text:name="докажем-третий-пункт-теоремы"/></text:h>
      <text:p text:style-name="Text_20_body">Рассмотрим окружность единичного радиуса с центром в точке  и диаметром .</text:p>
      <text:p text:style-name="Text_20_body">Пусть на прямой  задана числовая ось с началом в точке  и единичным отрезком .</text:p>
      <text:p text:style-name="Text_20_body">Проведем радиус  и получим угол  некоторой величины .</text:p>
      <text:p text:style-name="Text_20_body">Пусть точка  является проекцией точки  на прямую .</text:p>
      <text:p text:style-name="Text_20_body">Тогда  при  и  при .</text:p>
      <text:p text:style-name="Text_20_body">Это означает, что  равен координате точки  на оси
.</text:p>
      <text:p text:style-name="Text_20_body">Когда  возрастает  до  (то есть,
когда точка  пробегает полуокружность от точки  до точки ),
точка  пробегает диаметр  от точки  до точки .</text:p>
      <text:p text:style-name="Text_20_body">При этом координата точки , то есть , убывает от  до
.</text:p>
      <text:h text:style-name="Heading_20_4" text:outline-level="4"><text:bookmark-start text:name="__RefHeading___докажем-четвертый-пункт-теоремы_11"/><text:bookmark-start text:name="докажем-четвертый-пункт-теоремы"/>Докажем четвертый пункт теоремы.<text:bookmark-end text:name="__RefHeading___докажем-четвертый-пункт-теоремы_11"/><text:bookmark-end text:name="докажем-четвертый-пункт-теоремы"/></text:h>
      <text:p text:style-name="Text_20_body">Пусть .</text:p>
      <text:p text:style-name="Text_20_body">Докажем, что тогда .</text:p>
      <text:p text:style-name="Text_20_body">Действительно, возможно три случая:</text:p>
      <text:list text:style-name="Numbering_20_1" text:continue-numbering="false">
        <text:list-item>
          <text:p text:style-name="Numbering_20_1_Content_First"> . Тогда по пункту 3 . Значит, этот случай не имеет места.</text:p>
        </text:list-item>
        <text:list-item>
          <text:p text:style-name="Numbering_20_1_Content"> . Тогда по пункту 3 . Значит, этот случай не имеет места.</text:p>
        </text:list-item>
        <text:list-item>
          <text:p text:style-name="Numbering_20_1_Content_Last"> Следовательно, остаётся только третья возможность: 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23</meta:creation-date>
    <dc:creator>Generated</dc:creator>
    <dc:date>2026-08-20T14::04:23</dc:date>
    <dc:language>en-US</dc:language>
    <meta:editing-cycles>1</meta:editing-cycles>
    <meta:editing-duration>PT0S</meta:editing-duration>
    <dc:title>math-public:opredelenie_i_svojstva_kosinusa</dc:title>
  </office:meta>
</office:document-meta>
</file>