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8bde0e058837467ec3062a74b2a3d39.jpg"/>
  <manifest:file-entry manifest:media-type="image/jpeg" manifest:full-path="Pictures/44d216fd5f9a5a3110c2682aa245581a.jpg"/>
  <manifest:file-entry manifest:media-type="image/jpeg" manifest:full-path="Pictures/ce2e6cb7afbec9c03708ba0508e8a83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opredelenie_sinusa"/><text:bookmark-start text:name="__RefHeading___общее-определение-синуса_1"/><text:bookmark-start text:name="общее-определение-синуса"/>Общее определение синуса<text:bookmark-end text:name="__RefHeading___общее-определение-синуса_1"/><text:bookmark-end text:name="общее-определение-синуса"/></text:h>
      <text:list text:style-name="Numbering_20_1" text:continue-numbering="false">
        <text:list-item>
          <text:p text:style-name="Numbering_20_1_Content_First"> Синус острого угла равен отношению перпендикуляра к наклонной.</text:p>
        </text:list-item>
        <text:list-item>
          <text:p text:style-name="Numbering_20_1_Content"> Синус тупого угла равен синусу смежного острого угла.</text:p>
        </text:list-item>
        <text:list-item>
          <text:p text:style-name="Numbering_20_1_Content"> Синус прямого угла равен единице.</text:p>
        </text:list-item>
        <text:list-item>
          <text:p text:style-name="Numbering_20_1_Content_Last"> Синус развернутого угла равен нулю.</text:p>
        </text:list-item>
      </text:list>
      <text:h text:style-name="Heading_20_2" text:outline-level="2"><text:bookmark-start text:name="__RefHeading___корректность-определения-синуса_2"/><text:bookmark-start text:name="корректность-определения-синуса"/>Корректность определения синуса<text:bookmark-end text:name="__RefHeading___корректность-определения-синуса_2"/><text:bookmark-end text:name="корректность-определения-синуса"/></text:h>
      <text:p text:style-name="Text_20_body">Пусть из точки , лежащей на стороне  острого угла , опущен
перпендикуляр  на сторону  этого угла. Тогда отношение
перпендикуляра  к наклонной  не зависит от выбора точки .</text:p>
      <text:p text:style-name="Text_20_body"><draw:frame draw:style-name="media" draw:name="0" text:anchor-type="as-char" draw:z-index="0" svg:width="7.9375cm" style:rel-width="100%" svg:height="5.9399834437086cm" style:rel-height="scale"><draw:image xlink:href="Pictures/f8bde0e058837467ec3062a74b2a3d39.jpg" xlink:type="simple" xlink:show="embed" xlink:actuate="onLoad"/></draw:frame><draw:frame draw:style-name="media" draw:name="1" text:anchor-type="as-char" draw:z-index="1" svg:width="7.9375cm" style:rel-width="100%" svg:height="5.9399834437086cm" style:rel-height="scale"><draw:image xlink:href="Pictures/44d216fd5f9a5a3110c2682aa245581a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h text:style-name="Heading_20_4" text:outline-level="4"><text:bookmark-start text:name="__RefHeading___первый-способ-не-использует-подобия_4"/><text:bookmark-start text:name="первый-способ-не-использует-подобия"/>Первый способ (не использует подобия).<text:bookmark-end text:name="__RefHeading___первый-способ-не-использует-подобия_4"/><text:bookmark-end text:name="первый-способ-не-использует-подобия"/></text:h>
      <text:p text:style-name="Text_20_body">На стороне  выберем любую точку .</text:p>
      <text:p text:style-name="Text_20_body">Выразим площадь  треугольника  двумя способами.</text:p>
      <text:p text:style-name="Text_20_body">С одной стороны, , где .</text:p>
      <text:p text:style-name="Text_20_body">C другой стороны, , где  – высота треугольника  и . </text:p>
      <text:p text:style-name="Text_20_body">Поэтому  или .</text:p>
      <text:p text:style-name="Text_20_body">Если на стороне  взять другую точку  и повторить проведенные рассуждения, то снова получим, что , где .</text:p>
      <text:p text:style-name="Text_20_body">Поэтому .</text:p>
      <text:p text:style-name="Text_20_body">Отношение перпендикуляра к наклонной не зависит от того, на какую
сторону угла опущен перпендикуляр.</text:p>
      <text:p text:style-name="Text_20_body">Действительно, пусть, как и раньше,  – точка на стороне  угла  и . </text:p>
      <text:p text:style-name="Text_20_body">Вернемся к равенству </text:p>
      <text:p text:style-name="Text_20_body">В правой части этого равенства стоит отношение перпендикуляра к наклонной, которое с
выбором точки  не связано.</text:p>
      <text:p text:style-name="Text_20_body">Значит правая часть этого равенства от выбора точки  не зависит.</text:p>
      <text:h text:style-name="Heading_20_4" text:outline-level="4"><text:bookmark-start text:name="__RefHeading___второй-способ-использует-подобие_5"/><text:bookmark-start text:name="второй-способ-использует-подобие"/>Второй способ (использует подобие).<text:bookmark-end text:name="__RefHeading___второй-способ-использует-подобие_5"/><text:bookmark-end text:name="второй-способ-использует-подобие"/></text:h>
      <text:p text:style-name="Text_20_body">Если на стороне  взять точки  и  и опустить из них
перпендикуляры  и  к стороне  угла , то
треугольники  и  будут подобны по двум углам.</text:p>
      <text:p text:style-name="Text_20_body">Следовательно, .</text:p>
      <text:p text:style-name="Text_20_body">Отношение перпендикуляра к наклонной не зависит от того, на какую сторону угла опущен
перпендикуляр.</text:p>
      <text:p text:style-name="Text_20_body">Действительно, пусть, как и раньше,  – точка на стороне  угла  и .</text:p>
      <text:p text:style-name="Text_20_body">Треугольники  и  подобны по двум углам ( – общий).</text:p>
      <text:p text:style-name="Text_20_body">Следовательно, , а отношение, стоящее в правой части
этого равенства не зависит от выбора точки .</text:p>
      <text:h text:style-name="Heading_20_2" text:outline-level="2"><text:bookmark-start text:name="__RefHeading___теорема_6"/><text:bookmark-start text:name="теорема"/>Теорема<text:bookmark-end text:name="__RefHeading___теорема_6"/><text:bookmark-end text:name="теорема"/></text:h>
      <text:p text:style-name="Text_20_body">Синусы углов, имеющих равные величины, равны.</text:p>
      <text:p text:style-name="Text_20_body"><draw:frame draw:style-name="media" draw:name="2" text:anchor-type="as-char" draw:z-index="2" svg:width="7.9375cm" style:rel-width="100%" svg:height="2.6773313492063cm" style:rel-height="scale"><draw:image xlink:href="Pictures/ce2e6cb7afbec9c03708ba0508e8a83b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Возьмем два равных острых угла:  и .</text:p>
      <text:p text:style-name="Text_20_body">Из некоторой точки  на стороне угла  опустим перпендикуляр
 на другую сторону угла .</text:p>
      <text:p text:style-name="Text_20_body">Получим прямоугольный треугольник .</text:p>
      <text:p text:style-name="Text_20_body">Отложим на сторонах угла  отрезки  и .</text:p>
      <text:p text:style-name="Text_20_body">Тогда  по первому признаку равенства.</text:p>
      <text:p text:style-name="Text_20_body">Поэтому .</text:p>
      <text:p text:style-name="Text_20_body">Итак  – перпендикуляр, опущенный из точки  одной стороны угла  на другую его сторону.</text:p>
      <text:p text:style-name="Text_20_body">Но тогда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29</meta:creation-date>
    <dc:creator>Generated</dc:creator>
    <dc:date>2026-08-20T14::03:29</dc:date>
    <dc:language>en-US</dc:language>
    <meta:editing-cycles>1</meta:editing-cycles>
    <meta:editing-duration>PT0S</meta:editing-duration>
    <dc:title>math-public:opredelenie_sinusa</dc:title>
  </office:meta>
</office:document-meta>
</file>