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a866cae1709bd1c45d9612461df827d.jpg"/>
  <manifest:file-entry manifest:media-type="image/jpeg" manifest:full-path="Pictures/2b0bb9a70b655a1147628821520954f4.jpg"/>
  <manifest:file-entry manifest:media-type="image/jpeg" manifest:full-path="Pictures/372a58c4066e5a4a66627d7d9627bd7d.jpg"/>
  <manifest:file-entry manifest:media-type="image/jpeg" manifest:full-path="Pictures/db4f7df3ac3b4b8a48afad6effca5f92.jpg"/>
  <manifest:file-entry manifest:media-type="image/jpeg" manifest:full-path="Pictures/2c39b2bc3791ffe82639597bdf4b25e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-public:parallelnye-pryamye"/><text:bookmark-start text:name="__RefHeading___параллельные-прямые_1"/><text:bookmark-start text:name="параллельные-прямые"/>Параллельные прямые<text:bookmark-end text:name="__RefHeading___параллельные-прямые_1"/><text:bookmark-end text:name="параллельные-прямые"/></text:h>
      <text:h text:style-name="Heading_20_2" text:outline-level="2"><text:bookmark-start text:name="__RefHeading___определение_2"/><text:bookmark-start text:name="определение"/>Определение<text:bookmark-end text:name="__RefHeading___определение_2"/><text:bookmark-end text:name="определение"/></text:h>
      <text:p text:style-name="Text_20_body">Две прямые на плоскости называются параллельными, если они не имеют
общих точек.</text:p>
      <text:h text:style-name="Heading_20_2" text:outline-level="2"><text:bookmark-start text:name="__RefHeading___аксиома_3"/><text:bookmark-start text:name="аксиома"/>Аксиома<text:bookmark-end text:name="__RefHeading___аксиома_3"/><text:bookmark-end text:name="аксиома"/></text:h>
      <text:p text:style-name="Text_20_body">Через данную точку можно провести не более одной прямой,
параллельной данной.</text:p>
      <text:h text:style-name="Heading_20_2" text:outline-level="2"><text:bookmark-start text:name="__RefHeading___теорема_4"/><text:bookmark-start text:name="теорема"/>Теорема<text:bookmark-end text:name="__RefHeading___теорема_4"/><text:bookmark-end text:name="теорема"/></text:h>
      <text:p text:style-name="Text_20_body">Если прямая пересекает одну из двух данных параллельных прямых, то
она пересекает и вторую.</text:p>
      <text:h text:style-name="Heading_20_3" text:outline-level="3"><text:bookmark-start text:name="__RefHeading___доказательство_5"/><text:bookmark-start text:name="доказательство"/>Доказательство<text:bookmark-end text:name="__RefHeading___доказательство_5"/><text:bookmark-end text:name="доказательство"/></text:h>
      <text:p text:style-name="Text_20_body">Пусть прямые  и  параллельны, и прямая  пересекает прямую
 в точке .</text:p>
      <text:p text:style-name="Text_20_body">Если предположить, что прямая  не пересекает прямую , то получится, что через точку  проходит две прямые,
параллельные прямой , что противоречит аксиоме.</text:p>
      <text:h text:style-name="Heading_20_2" text:outline-level="2"><text:bookmark-start text:name="__RefHeading___теорема_6"/><text:bookmark-start text:name="теорема1"/>Теорема<text:bookmark-end text:name="__RefHeading___теорема_6"/><text:bookmark-end text:name="теорема1"/></text:h>
      <text:p text:style-name="Text_20_body">Если две прямые параллельны третьей прямой, то они параллельны.</text:p>
      <text:h text:style-name="Heading_20_3" text:outline-level="3"><text:bookmark-start text:name="__RefHeading___доказательство_7"/><text:bookmark-start text:name="доказательство1"/>Доказательство<text:bookmark-end text:name="__RefHeading___доказательство_7"/><text:bookmark-end text:name="доказательство1"/></text:h>
      <text:p text:style-name="Text_20_body">Пусть прямые  и  параллельны прямой . Если предположить,
что прямые  и  пересекаются в точке , то получится, что
через точку  проходит две прямые, параллельные прямой , что
противоречит аксиоме .</text:p>
      <text:h text:style-name="Heading_20_2" text:outline-level="2"><text:bookmark-start text:name="__RefHeading___лемма_8"/><text:bookmark-start text:name="лемма"/>Лемма<text:bookmark-end text:name="__RefHeading___лемма_8"/><text:bookmark-end text:name="лемма"/></text:h>
      <text:p text:style-name="Text_20_body">Если две прямые перпендикулярны данной прямой, то они параллельны.</text:p>
      <text:p text:style-name="Text_20_body"><draw:frame draw:style-name="media" draw:name="0" text:anchor-type="as-char" draw:z-index="0" svg:width="3.96875cm" style:rel-width="100%" svg:height="2.8243220899471cm" style:rel-height="scale"><draw:image xlink:href="Pictures/aa866cae1709bd1c45d9612461df827d.jpg" xlink:type="simple" xlink:show="embed" xlink:actuate="onLoad"/></draw:frame>
<draw:frame draw:style-name="media" draw:name="1" text:anchor-type="as-char" draw:z-index="1" svg:width="3.96875cm" style:rel-width="100%" svg:height="9.2662444933921cm" style:rel-height="scale"><draw:image xlink:href="Pictures/2b0bb9a70b655a1147628821520954f4.jpg" xlink:type="simple" xlink:show="embed" xlink:actuate="onLoad"/></draw:frame></text:p>
      <text:h text:style-name="Heading_20_3" text:outline-level="3"><text:bookmark-start text:name="__RefHeading___доказательство_9"/><text:bookmark-start text:name="доказательство2"/>Доказательство<text:bookmark-end text:name="__RefHeading___доказательство_9"/><text:bookmark-end text:name="доказательство2"/></text:h>
      <text:h text:style-name="Heading_20_4" text:outline-level="4"><text:bookmark-start text:name="__RefHeading___первый-способ_10"/><text:bookmark-start text:name="первый-способ"/>Первый способ.<text:bookmark-end text:name="__RefHeading___первый-способ_10"/><text:bookmark-end text:name="первый-способ"/></text:h>
      <text:p text:style-name="Text_20_body">Пусть .</text:p>
      <text:p text:style-name="Text_20_body">Докажем, что .</text:p>
      <text:p text:style-name="Text_20_body">Предположим противное: .</text:p>
      <text:p text:style-name="Text_20_body">Выберем на прямой  точку  так, чтобы .</text:p>
      <text:p text:style-name="Text_20_body">Тогда  по первому признаку равенства треугольников (,  – общая, ).</text:p>
      <text:p text:style-name="Text_20_body">Но тогда , следовательно, , то есть точки
 лежат на одной прямой, а это противоречит аксиоме, так как прямые  и  пересекаются в двух различных
точках  и .</text:p>
      <text:h text:style-name="Heading_20_4" text:outline-level="4"><text:bookmark-start text:name="__RefHeading___второй-способ_11"/><text:bookmark-start text:name="второй-способ"/>Второй способ.<text:bookmark-end text:name="__RefHeading___второй-способ_11"/><text:bookmark-end text:name="второй-способ"/></text:h>
      <text:p text:style-name="Text_20_body">Рассмотрим прямые  и  перпендикулярные прямой .</text:p>
      <text:p text:style-name="Text_20_body">Мысленно перегнем рисунок по прямой .</text:p>
      <text:p text:style-name="Text_20_body">Так как , то луч  наложится на луч .</text:p>
      <text:p text:style-name="Text_20_body">Аналогично, луч  наложится на луч .</text:p>
      <text:p text:style-name="Text_20_body">Поэтому, если предположить, что прямые  и  пересекаются в точке , то эта точка
наложится на некоторую точку , также лежащую на этих прямых, что противоречит аксиоме.</text:p>
      <text:h text:style-name="Heading_20_2" text:outline-level="2"><text:bookmark-start text:name="__RefHeading___признаки-параллельности-прямых_12"/><text:bookmark-start text:name="признаки-параллельности-прямых"/>Признаки параллельности прямых<text:bookmark-end text:name="__RefHeading___признаки-параллельности-прямых_12"/><text:bookmark-end text:name="признаки-параллельности-прямых"/></text:h>
      <text:list text:style-name="Numbering_20_1" text:continue-numbering="false">
        <text:list-item>
          <text:p text:style-name="Numbering_20_1_Content_First"> Если при пересечении двух прямых третьей образуются равные внутренние накрест лежащие углы, то прямые параллельны.</text:p>
        </text:list-item>
        <text:list-item>
          <text:p text:style-name="Numbering_20_1_Content"> Если при пересечении двух прямых третьей образуются равные соответственные углы, то прямые параллельны.</text:p>
        </text:list-item>
        <text:list-item>
          <text:p text:style-name="Numbering_20_1_Content_Last"> Если при пересечении двух прямых третьей сумма односторонних углов равна , то прямые параллельны.</text:p>
        </text:list-item>
      </text:list>
      <text:h text:style-name="Heading_20_3" text:outline-level="3"><text:bookmark-start text:name="__RefHeading___доказательство_13"/><text:bookmark-start text:name="доказательство3"/>Доказательство<text:bookmark-end text:name="__RefHeading___доказательство_13"/><text:bookmark-end text:name="доказательство3"/></text:h>
      <text:p text:style-name="Text_20_body"><draw:frame draw:style-name="media" draw:name="2" text:anchor-type="as-char" draw:z-index="2" svg:width="7.9375cm" style:rel-width="100%" svg:height="4.8643111638955cm" style:rel-height="scale"><draw:image xlink:href="Pictures/372a58c4066e5a4a66627d7d9627bd7d.jpg" xlink:type="simple" xlink:show="embed" xlink:actuate="onLoad"/></draw:frame>
<draw:frame draw:style-name="media" draw:name="3" text:anchor-type="as-char" draw:z-index="3" svg:width="7.9375cm" style:rel-width="100%" svg:height="4.6883585164835cm" style:rel-height="scale"><draw:image xlink:href="Pictures/db4f7df3ac3b4b8a48afad6effca5f92.jpg" xlink:type="simple" xlink:show="embed" xlink:actuate="onLoad"/></draw:frame></text:p>
      <text:h text:style-name="Heading_20_4" text:outline-level="4"><text:bookmark-start text:name="__RefHeading___докажем-первый-пункт-теоремы_14"/><text:bookmark-start text:name="докажем-первый-пункт-теоремы"/>Докажем первый пункт теоремы.<text:bookmark-end text:name="__RefHeading___докажем-первый-пункт-теоремы_14"/><text:bookmark-end text:name="докажем-первый-пункт-теоремы"/></text:h>
      <text:p text:style-name="Text_20_body">Пусть при пересечении прямых  и  секущей  накрест
лежащие углы равны: .</text:p>
      <text:p text:style-name="Text_20_body">Докажем, что тогда .</text:p>
      <text:p text:style-name="Text_20_body">Если .</text:p>
      <text:p text:style-name="Text_20_body">Тогда  в силу леммы.</text:p>
      <text:p text:style-name="Text_20_body">Рассмотрим случай, когда .</text:p>
      <text:p text:style-name="Text_20_body">Проведем из точки  – середины отрезка  – перпендикуляр  к прямой .</text:p>
      <text:p text:style-name="Text_20_body">От точки  на прямой  отложим отрезок  равный отрезку .</text:p>
      <text:p text:style-name="Text_20_body">Тогда  по первому признаку равенства треугольников ().</text:p>
      <text:p text:style-name="Text_20_body">Следовательно, .</text:p>
      <text:p text:style-name="Text_20_body">Из равенства  следует, что точки  и  лежат на одной прямой.</text:p>
      <text:p text:style-name="Text_20_body">Из равенства  следует, что прямые  и  перпендикулярны к прямой , и следовательно, параллельны по лемме.</text:p>
      <text:h text:style-name="Heading_20_4" text:outline-level="4"><text:bookmark-start text:name="__RefHeading___докажем-второй-пункт_15"/><text:bookmark-start text:name="докажем-второй-пункт"/>Докажем второй пункт.<text:bookmark-end text:name="__RefHeading___докажем-второй-пункт_15"/><text:bookmark-end text:name="докажем-второй-пункт"/></text:h>
      <text:p text:style-name="Text_20_body">Пусть при пересечении прямых  и  секущей  соответственные углы равны: .</text:p>
      <text:p text:style-name="Text_20_body">Покажем, что .</text:p>
      <text:p text:style-name="Text_20_body">Действительно, , как вертикальные.</text:p>
      <text:p text:style-name="Text_20_body">Следовательно, , и прямые  и  параллельны по первому пункту теоремы.</text:p>
      <text:h text:style-name="Heading_20_4" text:outline-level="4"><text:bookmark-start text:name="__RefHeading___докажем-третий-пункт_16"/><text:bookmark-start text:name="докажем-третий-пункт"/>Докажем третий пункт.<text:bookmark-end text:name="__RefHeading___докажем-третий-пункт_16"/><text:bookmark-end text:name="докажем-третий-пункт"/></text:h>
      <text:p text:style-name="Text_20_body">Пусть при пересечении прямых  и  секущей  .</text:p>
      <text:p text:style-name="Text_20_body">Покажем, что .</text:p>
      <text:p text:style-name="Text_20_body">Действительно, .</text:p>
      <text:p text:style-name="Text_20_body">Следовательно, , и прямые  и  параллельны по первому пункту теоремы.</text:p>
      <text:h text:style-name="Heading_20_2" text:outline-level="2"><text:bookmark-start text:name="__RefHeading___свойства-параллельности-прямых_17"/><text:bookmark-start text:name="свойства-параллельности-прямых"/>Свойства параллельности прямых<text:bookmark-end text:name="__RefHeading___свойства-параллельности-прямых_17"/><text:bookmark-end text:name="свойства-параллельности-прямых"/></text:h>
      <text:p text:style-name="Text_20_body">Если две параллельные прямые пересечены третьей прямой, то образованные при этом накрест лежащие углы равны, соответственные углы равны, и сумма односторонних углов равна .</text:p>
      <text:p text:style-name="Text_20_body"><draw:frame draw:style-name="media" draw:name="4" text:anchor-type="as-char" draw:z-index="4" svg:width="7.9375cm" style:rel-width="100%" svg:height="4.6883585164835cm" style:rel-height="scale"><draw:image xlink:href="Pictures/2c39b2bc3791ffe82639597bdf4b25e5.jpg" xlink:type="simple" xlink:show="embed" xlink:actuate="onLoad"/></draw:frame></text:p>
      <text:h text:style-name="Heading_20_3" text:outline-level="3"><text:bookmark-start text:name="__RefHeading___доказательство_18"/><text:bookmark-start text:name="доказательство4"/>Доказательство<text:bookmark-end text:name="__RefHeading___доказательство_18"/><text:bookmark-end text:name="доказательство4"/></text:h>
      <text:p text:style-name="Text_20_body">Пусть параллельные прямые  и  пересечены секущей .</text:p>
      <text:p text:style-name="Text_20_body">Покажем, что накрест лежащие углы, например  и , равны.</text:p>
      <text:p text:style-name="Text_20_body">Предположим противное, то есть .</text:p>
      <text:p text:style-name="Text_20_body">Отложим от луча  угол , равный углу , так, чтобы
 и  были накрест лежащими при пересечении  и  секущей .</text:p>
      <text:p text:style-name="Text_20_body">Тогда по теореме .</text:p>
      <text:p text:style-name="Text_20_body">Тогда через точку  проходит две прямые ( и ) параллельные прямой
, а это противоречит аксиоме.</text:p>
      <text:p text:style-name="Text_20_body">Значит .</text:p>
      <text:p text:style-name="Text_20_body">Так как  как вертикальные, то , то есть соответственные углы равны.</text:p>
      <text:p text:style-name="Text_20_body">Так как  и  смежные, то .</text:p>
      <text:p text:style-name="Text_20_body">То есть сумма односторонних углов равна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6T14::23:49</meta:creation-date>
    <dc:creator>Generated</dc:creator>
    <dc:date>2026-09-16T14::23:49</dc:date>
    <dc:language>en-US</dc:language>
    <meta:editing-cycles>1</meta:editing-cycles>
    <meta:editing-duration>PT0S</meta:editing-duration>
    <dc:title>math-public:parallelnye-pryamye</dc:title>
  </office:meta>
</office:document-meta>
</file>