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31d64f928190581a84d5b2f17185c8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pervyj_priznak_podobiya_treugolnikov"/><text:bookmark-start text:name="__RefHeading___первый-признак-подобия-треугольников_1"/><text:bookmark-start text:name="первый-признак-подобия-треугольников"/>Первый признак подобия треугольников<text:bookmark-end text:name="__RefHeading___первый-признак-подобия-треугольников_1"/><text:bookmark-end text:name="первый-признак-подобия-треугольников"/></text:h>
      <text:p text:style-name="Text_20_body">Если два угла одного треугольника соответственно равны двум углам
другого, то такие треугольники подобны.</text:p>
      <text:p text:style-name="Text_20_body"><draw:frame draw:style-name="media" draw:name="0" text:anchor-type="as-char" draw:z-index="0" svg:width="7.9375cm" style:rel-width="100%" svg:height="4.3077889447236cm" style:rel-height="scale"><draw:image xlink:href="Pictures/631d64f928190581a84d5b2f17185c88.jpg" xlink:type="simple" xlink:show="embed" xlink:actuate="onLoad"/></draw:frame>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h text:style-name="Heading_20_4" text:outline-level="4"><text:bookmark-start text:name="__RefHeading___первый-способ-без-использования-тригонометрии_3"/><text:bookmark-start text:name="первый-способ-без-использования-тригонометрии"/>Первый способ (без использования тригонометрии).<text:bookmark-end text:name="__RefHeading___первый-способ-без-использования-тригонометрии_3"/><text:bookmark-end text:name="первый-способ-без-использования-тригонометрии"/></text:h>
      <text:p text:style-name="Text_20_body">Пусть  и  – два треугольника, у которых $\angle A=\angle A_1,
\angle B=\angle B_1$.<text:line-break/></text:p>
      <text:p text:style-name="Text_20_body">Докажем, что .<text:line-break/></text:p>
      <text:p text:style-name="Text_20_body">По теореме о сумме углов треугольника .<text:line-break/></text:p>
      <text:p text:style-name="Text_20_body">Докажем, что стороны треугольника  пропорциональны
сходственным сторонам треугольника .<text:line-break/></text:p>
      <text:p text:style-name="Text_20_body">Так как  и , то
$\dfrac{S_{ABC}}{S_{A_1B_1C_1}}=\dfrac{AB\cdot AC}{A_1B_1\cdot
A_1C_1}\dfrac{S_{ABC}}{S_{A_1B_1C_1}}=\dfrac{CA\cdot
CB}{C_1A_1\cdot C_1B_1}$.<text:line-break/></text:p>
      <text:p text:style-name="Text_20_body">Из этих равенств следует, что
.<text:line-break/></text:p>
      <text:p text:style-name="Text_20_body">Аналогично, используя
равенство , , получаем, что
.<text:line-break/></text:p>
      <text:p text:style-name="Text_20_body">Итак, стороны треугольника
 пропорциональны сторонам треугольника .</text:p>
      <text:h text:style-name="Heading_20_4" text:outline-level="4"><text:bookmark-start text:name="__RefHeading___второй-способ-через-тригонометрию_4"/><text:bookmark-start text:name="второй-способ-через-тригонометрию"/>Второй способ (через тригонометрию).<text:bookmark-end text:name="__RefHeading___второй-способ-через-тригонометрию_4"/><text:bookmark-end text:name="второй-способ-через-тригонометрию"/></text:h>
      <text:p text:style-name="Text_20_body">Пусть  и  – два треугольника, у которых .<text:line-break/></text:p>
      <text:p text:style-name="Text_20_body">Докажем, что .<text:line-break/></text:p>
      <text:p text:style-name="Text_20_body">По теореме о сумме углов треугольника $\angle C=180^\circ-\angle A-\angle
B=180^\circ-\angle A_1-\angle B_1=\angle C_1$.<text:line-break/></text:p>
      <text:p text:style-name="Text_20_body">Докажем, что стороны треугольника  пропорциональны
сходственным сторонам треугольника .<text:line-break/></text:p>
      <text:p text:style-name="Text_20_body">Так как  и , то по теореме синусов:
,
следовательно .<text:line-break/></text:p>
      <text:p text:style-name="Text_20_body">Аналогично можно
получить, что .<text:line-break/></text:p>
      <text:p text:style-name="Text_20_body">Следовательно,
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47</meta:creation-date>
    <dc:creator>Generated</dc:creator>
    <dc:date>2026-08-20T14::03:47</dc:date>
    <dc:language>en-US</dc:language>
    <meta:editing-cycles>1</meta:editing-cycles>
    <meta:editing-duration>PT0S</meta:editing-duration>
    <dc:title>math-public:pervyj_priznak_podobiya_treugolnikov</dc:title>
  </office:meta>
</office:document-meta>
</file>