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8e9fc280ff0c6bd78f2c3644d70440.jpg"/>
  <manifest:file-entry manifest:media-type="image/jpeg" manifest:full-path="Pictures/1e1463b7ca10904c8268be8ce25093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loshchad_parallelogramma_varinona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Площадь параллелограмма Вариньона в два раза меньше площади
исходного четырехугольника.</text:p>
      <text:p text:style-name="Text_20_body"><draw:frame draw:style-name="media" draw:name="0" text:anchor-type="as-char" draw:z-index="0" svg:width="7.9375cm" style:rel-width="100%" svg:height="6.4521198830409cm" style:rel-height="scale"><draw:image xlink:href="Pictures/fa8e9fc280ff0c6bd78f2c3644d70440.jpg" xlink:type="simple" xlink:show="embed" xlink:actuate="onLoad"/></draw:frame>
<draw:frame draw:style-name="media" draw:name="1" text:anchor-type="as-char" draw:z-index="1" svg:width="7.9375cm" style:rel-width="100%" svg:height="5.6215710723192cm" style:rel-height="scale"><draw:image xlink:href="Pictures/1e1463b7ca10904c8268be8ce2509314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первый-случай_3"/><text:bookmark-start text:name="первый-случай"/>Первый случай<text:bookmark-end text:name="__RefHeading___первый-случай_3"/><text:bookmark-end text:name="первый-случай"/></text:h>
      <text:p text:style-name="Text_20_body">Пусть  – параллелограмм Вариньона для выпуклого
четырехугольника , и пусть .<text:line-break/></text:p>
      <text:p text:style-name="Text_20_body">Докажем, что
.<text:line-break/></text:p>
      <text:p text:style-name="Text_20_body">Треугольники  и  подобны с
коэффициентом .<text:line-break/></text:p>
      <text:p text:style-name="Text_20_body">Следовательно,
. Аналогично
.<text:line-break/></text:p>
      <text:p text:style-name="Text_20_body">Тогда
.<text:line-break/></text:p>
      <text:p text:style-name="Text_20_body">Аналогично .<text:line-break/></text:p>
      <text:p text:style-name="Text_20_body">Тогда
.
<text:line-break/></text:p>
      <text:h text:style-name="Heading_20_4" text:outline-level="4"><text:bookmark-start text:name="__RefHeading___второй-случай_4"/><text:bookmark-start text:name="второй-случай"/>Второй случай<text:bookmark-end text:name="__RefHeading___второй-случай_4"/><text:bookmark-end text:name="второй-случай"/></text:h>
      <text:p text:style-name="Text_20_body">Рассмотрим случай, когда  – невыпуклый четырехугольник.<text:line-break/></text:p>
      <text:p text:style-name="Text_20_body">Аналогично первому
случаю .<text:line-break/></text:p>
      <text:p text:style-name="Text_20_body">Обозначим .<text:line-break/></text:p>
      <text:p text:style-name="Text_20_body">Тогда
 и
.<text:line-break/></text:p>
      <text:p text:style-name="Text_20_body">Тогда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26</meta:creation-date>
    <dc:creator>Generated</dc:creator>
    <dc:date>2026-08-20T14::03:26</dc:date>
    <dc:language>en-US</dc:language>
    <meta:editing-cycles>1</meta:editing-cycles>
    <meta:editing-duration>PT0S</meta:editing-duration>
    <dc:title>math-public:ploshchad_parallelogramma_varinona</dc:title>
  </office:meta>
</office:document-meta>
</file>