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27f4035d3b840def016167285cc62d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pravilnye-mnogougolniki-kvadrat"/><text:bookmark-start text:name="__RefHeading___квадрат_1"/><text:bookmark-start text:name="квадрат"/>Квадрат<text:bookmark-end text:name="__RefHeading___квадрат_1"/><text:bookmark-end text:name="квадрат"/></text:h>
      <text:h text:style-name="Heading_20_2" text:outline-level="2"><text:bookmark-start text:name="__RefHeading___теорема_2"/><text:bookmark-start text:name="теорема"/>Теорема<text:bookmark-end text:name="__RefHeading___теорема_2"/><text:bookmark-end text:name="теорема"/></text:h>
      <text:list text:style-name="Numbering_20_1" text:continue-numbering="false">
        <text:list-item>
          <text:p text:style-name="Numbering_20_1_Content_First"> .</text:p>
        </text:list-item>
        <text:list-item>
          <text:p text:style-name="Numbering_20_1_Content"> .</text:p>
        </text:list-item>
        <text:list-item>
          <text:p text:style-name="Numbering_20_1_Content"> .</text:p>
        </text:list-item>
        <text:list-item>
          <text:p text:style-name="Numbering_20_1_Content"> .</text:p>
        </text:list-item>
        <text:list-item>
          <text:p text:style-name="Numbering_20_1_Content_Last"> .</text:p>
        </text:list-item>
      </text:list>
      <text:p text:style-name="Text_20_body"><draw:frame draw:style-name="media" draw:name="0" text:anchor-type="as-char" draw:z-index="0" svg:width="7.9375cm" style:rel-width="100%" svg:height="7.8227962427746cm" style:rel-height="scale"><draw:image xlink:href="Pictures/427f4035d3b840def016167285cc62d1.jpg" xlink:type="simple" xlink:show="embed" xlink:actuate="onLoad"/></draw:frame>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Первые два пункта теоремы очевидны. Третий следует из теоремы Пифагора .</text:p>
      <text:p text:style-name="Text_20_body">,</text:p>
      <text:p text:style-name="Text_20_body"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58</meta:creation-date>
    <dc:creator>Generated</dc:creator>
    <dc:date>2026-08-20T14::03:58</dc:date>
    <dc:language>en-US</dc:language>
    <meta:editing-cycles>1</meta:editing-cycles>
    <meta:editing-duration>PT0S</meta:editing-duration>
    <dc:title>math-public:pravilnye-mnogougolniki-kvadrat</dc:title>
  </office:meta>
</office:document-meta>
</file>