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99932ae8b6997b4ed99f0f0c7e58663.jpg"/>
  <manifest:file-entry manifest:media-type="image/jpeg" manifest:full-path="Pictures/7fced206c51a48d8ec707d7be0ca04e0.jpg"/>
  <manifest:file-entry manifest:media-type="image/jpeg" manifest:full-path="Pictures/a435cde2e97b81fc6314f57f3a3f44ec.jpg"/>
  <manifest:file-entry manifest:media-type="image/jpeg" manifest:full-path="Pictures/46fc67690c67182ddfdad5ddca255e4f.jpg"/>
  <manifest:file-entry manifest:media-type="image/jpeg" manifest:full-path="Pictures/dcbd6055714c87cf84ac8a56ddb677a7.jpg"/>
  <manifest:file-entry manifest:media-type="image/jpeg" manifest:full-path="Pictures/0d190255994295fc255abb81017b7844.jpg"/>
  <manifest:file-entry manifest:media-type="image/jpeg" manifest:full-path="Pictures/7047d9e3a9a0087154528268d306dd9c.jpg"/>
  <manifest:file-entry manifest:media-type="image/jpeg" manifest:full-path="Pictures/3da508fa9c5b3f08c22a143c54b74efd.jpg"/>
  <manifest:file-entry manifest:media-type="image/jpeg" manifest:full-path="Pictures/3936b2431abb62ba9b2f94cbc894e4b8.jpg"/>
  <manifest:file-entry manifest:media-type="image/jpeg" manifest:full-path="Pictures/815c64a707a503f824aa341f8d355cc4.jpg"/>
  <manifest:file-entry manifest:media-type="image/jpeg" manifest:full-path="Pictures/920be60f14f64615505ec981baf22b2a.jpg"/>
  <manifest:file-entry manifest:media-type="image/jpeg" manifest:full-path="Pictures/8aa27d22de155fcfc2d33c545524fd73.jpg"/>
  <manifest:file-entry manifest:media-type="image/jpeg" manifest:full-path="Pictures/7b14cb2b3ecf29a8b4465f6c7ff3acff.jpg"/>
  <manifest:file-entry manifest:media-type="image/jpeg" manifest:full-path="Pictures/d47cd035fddf77f51af806e6339eee8d.jpg"/>
  <manifest:file-entry manifest:media-type="image/jpeg" manifest:full-path="Pictures/77b7613258540fa9aaffe16019a87716.jpg"/>
  <manifest:file-entry manifest:media-type="image/jpeg" manifest:full-path="Pictures/b626eb8adbd6d48ee6687f2d6e03f090.jpg"/>
  <manifest:file-entry manifest:media-type="image/jpeg" manifest:full-path="Pictures/083c4caa8e866be9d05e4df292373db9.jpg"/>
  <manifest:file-entry manifest:media-type="image/jpeg" manifest:full-path="Pictures/86428ba54c6db200391ab1d6460ab1f7.jpg"/>
  <manifest:file-entry manifest:media-type="image/jpeg" manifest:full-path="Pictures/93bd82310492ab630527e6b431a46ef5.jpg"/>
  <manifest:file-entry manifest:media-type="image/jpeg" manifest:full-path="Pictures/8262747c4aa25b6e5a1d91ad19b0983b.jpg"/>
  <manifest:file-entry manifest:media-type="image/jpeg" manifest:full-path="Pictures/497d1b0010efda1d58e6196775778f89.jpg"/>
  <manifest:file-entry manifest:media-type="image/jpeg" manifest:full-path="Pictures/edc2fe9c5eacb1a41a656f227a5c3bd7.jpg"/>
  <manifest:file-entry manifest:media-type="image/jpeg" manifest:full-path="Pictures/c6268862f72f37f5c281522b9b174297.jpg"/>
  <manifest:file-entry manifest:media-type="image/jpeg" manifest:full-path="Pictures/680cafedb661590545d782d9f4eda55e.jpg"/>
  <manifest:file-entry manifest:media-type="image/jpeg" manifest:full-path="Pictures/a14b160e0f4b16c83046fc8c005d6e26.jpg"/>
  <manifest:file-entry manifest:media-type="image/jpeg" manifest:full-path="Pictures/551231ac6a6238e1d0a5d87162035556.jpg"/>
  <manifest:file-entry manifest:media-type="image/jpeg" manifest:full-path="Pictures/1b6234ce6fbd27fbe05e83626f100a02.jpg"/>
  <manifest:file-entry manifest:media-type="image/jpeg" manifest:full-path="Pictures/e846f9e4d4017a825901fcdac58b73df.jpg"/>
  <manifest:file-entry manifest:media-type="image/jpeg" manifest:full-path="Pictures/a0fa9ff3a565fe4b3c5d20389a32dd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primer-szhatie-i-rastyazhenie-argumenta"/><text:bookmark-start text:name="__RefHeading___сжатие-аргумента_1"/><text:bookmark-start text:name="сжатие-аргумента"/>Сжатие аргумента<text:bookmark-end text:name="__RefHeading___сжатие-аргумента_1"/><text:bookmark-end text:name="сжатие-аргумента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заменить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792354689564cm" style:rel-height="scale"><draw:image xlink:href="Pictures/299932ae8b6997b4ed99f0f0c7e5866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792354689564cm" style:rel-height="scale"><draw:image xlink:href="Pictures/7fced206c51a48d8ec707d7be0ca04e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3.96875cm" style:rel-width="100%" svg:height="3.9792354689564cm" style:rel-height="scale"><draw:image xlink:href="Pictures/a435cde2e97b81fc6314f57f3a3f44e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3.96875cm" style:rel-width="100%" svg:height="3.9792354689564cm" style:rel-height="scale"><draw:image xlink:href="Pictures/46fc67690c67182ddfdad5ddca255e4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3.96875cm" style:rel-width="100%" svg:height="3.9792354689564cm" style:rel-height="scale"><draw:image xlink:href="Pictures/dcbd6055714c87cf84ac8a56ddb677a7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3.96875cm" style:rel-width="100%" svg:height="3.9792354689564cm" style:rel-height="scale"><draw:image xlink:href="Pictures/0d190255994295fc255abb81017b784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6" text:anchor-type="as-char" draw:z-index="6" svg:width="3.96875cm" style:rel-width="100%" svg:height="3.9792354689564cm" style:rel-height="scale"><draw:image xlink:href="Pictures/7047d9e3a9a0087154528268d306dd9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3.96875cm" style:rel-width="100%" svg:height="3.9792354689564cm" style:rel-height="scale"><draw:image xlink:href="Pictures/3da508fa9c5b3f08c22a143c54b74ef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3.96875cm" style:rel-width="100%" svg:height="3.9792354689564cm" style:rel-height="scale"><draw:image xlink:href="Pictures/3936b2431abb62ba9b2f94cbc894e4b8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3.96875cm" style:rel-width="100%" svg:height="3.9792354689564cm" style:rel-height="scale"><draw:image xlink:href="Pictures/815c64a707a503f824aa341f8d355cc4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96875cm" style:rel-width="100%" svg:height="3.9792354689564cm" style:rel-height="scale"><draw:image xlink:href="Pictures/920be60f14f64615505ec981baf22b2a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3.96875cm" style:rel-width="100%" svg:height="3.9792354689564cm" style:rel-height="scale"><draw:image xlink:href="Pictures/8aa27d22de155fcfc2d33c545524fd73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3.9792354689564cm" style:rel-height="scale"><draw:image xlink:href="Pictures/7b14cb2b3ecf29a8b4465f6c7ff3acf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3.96875cm" style:rel-width="100%" svg:height="3.9792354689564cm" style:rel-height="scale"><draw:image xlink:href="Pictures/d47cd035fddf77f51af806e6339eee8d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6875cm" style:rel-height="scale"><draw:image xlink:href="/var/www/sch239.net/wiki/data/media/math-public/szhatijeargumenta_15_.jp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растяжение-аргумента_2"/><text:bookmark-start text:name="растяжение-аргумента"/>Растяжение аргумента<text:bookmark-end text:name="__RefHeading___растяжение-аргумента_2"/><text:bookmark-end text:name="растяжение-аргумента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1. </text:p>
          </table:table-cell>
          <table:table-cell office:value-type="string" table:style-name="tableheader">
            <text:p text:style-name="Table_20_Heading">2. </text:p>
          </table:table-cell>
          <table:table-cell office:value-type="string" table:style-name="tableheader">
            <text:p text:style-name="Table_20_Heading">3. </text:p>
          </table:table-cell>
          <table:table-cell office:value-type="string" table:style-name="tableheader">
            <text:p text:style-name="Table_20_Heading">4. </text:p>
          </table:table-cell>
          <table:table-cell office:value-type="string" table:style-name="tableheader">
            <text:p text:style-name="Table_20_Heading">5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3.96875cm" style:rel-width="100%" svg:height="3.9792354689564cm" style:rel-height="scale"><draw:image xlink:href="Pictures/77b7613258540fa9aaffe16019a8771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3.96875cm" style:rel-width="100%" svg:height="3.9792354689564cm" style:rel-height="scale"><draw:image xlink:href="Pictures/b626eb8adbd6d48ee6687f2d6e03f09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7" text:anchor-type="as-char" draw:z-index="17" svg:width="3.96875cm" style:rel-width="100%" svg:height="3.9792354689564cm" style:rel-height="scale"><draw:image xlink:href="Pictures/083c4caa8e866be9d05e4df292373db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8" text:anchor-type="as-char" draw:z-index="18" svg:width="3.96875cm" style:rel-width="100%" svg:height="3.9792354689564cm" style:rel-height="scale"><draw:image xlink:href="Pictures/86428ba54c6db200391ab1d6460ab1f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9" text:anchor-type="as-char" draw:z-index="19" svg:width="3.96875cm" style:rel-width="100%" svg:height="3.9792354689564cm" style:rel-height="scale"><draw:image xlink:href="Pictures/93bd82310492ab630527e6b431a46ef5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6. </text:p>
          </table:table-cell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3.96875cm" style:rel-width="100%" svg:height="3.9792354689564cm" style:rel-height="scale"><draw:image xlink:href="Pictures/8262747c4aa25b6e5a1d91ad19b0983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1" text:anchor-type="as-char" draw:z-index="21" svg:width="3.96875cm" style:rel-width="100%" svg:height="3.9792354689564cm" style:rel-height="scale"><draw:image xlink:href="Pictures/497d1b0010efda1d58e6196775778f8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2" text:anchor-type="as-char" draw:z-index="22" svg:width="3.96875cm" style:rel-width="100%" svg:height="3.9792354689564cm" style:rel-height="scale"><draw:image xlink:href="Pictures/edc2fe9c5eacb1a41a656f227a5c3bd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3" text:anchor-type="as-char" draw:z-index="23" svg:width="3.96875cm" style:rel-width="100%" svg:height="3.9792354689564cm" style:rel-height="scale"><draw:image xlink:href="Pictures/c6268862f72f37f5c281522b9b17429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4" text:anchor-type="as-char" draw:z-index="24" svg:width="3.96875cm" style:rel-width="100%" svg:height="3.9792354689564cm" style:rel-height="scale"><draw:image xlink:href="Pictures/680cafedb661590545d782d9f4eda55e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1. </text:p>
          </table:table-cell>
          <table:table-cell office:value-type="string" table:style-name="tableheader">
            <text:p text:style-name="Table_20_Heading">12. </text:p>
          </table:table-cell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заменить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3.96875cm" style:rel-width="100%" svg:height="3.9792354689564cm" style:rel-height="scale"><draw:image xlink:href="Pictures/a14b160e0f4b16c83046fc8c005d6e2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6" text:anchor-type="as-char" draw:z-index="26" svg:width="3.96875cm" style:rel-width="100%" svg:height="3.9792354689564cm" style:rel-height="scale"><draw:image xlink:href="Pictures/551231ac6a6238e1d0a5d8716203555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7" text:anchor-type="as-char" draw:z-index="27" svg:width="3.96875cm" style:rel-width="100%" svg:height="3.9792354689564cm" style:rel-height="scale"><draw:image xlink:href="Pictures/1b6234ce6fbd27fbe05e83626f100a02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8" text:anchor-type="as-char" draw:z-index="28" svg:width="3.96875cm" style:rel-width="100%" svg:height="3.9792354689564cm" style:rel-height="scale"><draw:image xlink:href="Pictures/e846f9e4d4017a825901fcdac58b73df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9" text:anchor-type="as-char" draw:z-index="29" svg:width="3.96875cm" style:rel-width="100%" svg:height="3.9792354689564cm" style:rel-height="scale"><draw:image xlink:href="Pictures/a0fa9ff3a565fe4b3c5d20389a32dd1e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7T15::49:40</meta:creation-date>
    <dc:creator>Generated</dc:creator>
    <dc:date>2026-09-17T15::49:40</dc:date>
    <dc:language>en-US</dc:language>
    <meta:editing-cycles>1</meta:editing-cycles>
    <meta:editing-duration>PT0S</meta:editing-duration>
    <dc:title>math-public:primer-szhatie-i-rastyazhenie-argumenta</dc:title>
  </office:meta>
</office:document-meta>
</file>