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4dd111f8730d4141cb03981e31929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oporcionalnye_otrezki_v_pryamougolnom_treugolnike"/><text:bookmark-start text:name="__RefHeading___пропорциональные-отрезки-в-прямоугольном-треугольнике_1"/><text:bookmark-start text:name="пропорциональные-отрезки-в-прямоугольном-треугольнике"/>Пропорциональные отрезки в прямоугольном треугольнике<text:bookmark-end text:name="__RefHeading___пропорциональные-отрезки-в-прямоугольном-треугольнике_1"/><text:bookmark-end text:name="пропорциональные-отрезки-в-прямоугольном-треугольнике"/></text:h>
      <text:p text:style-name="Text_20_body">Пусть в прямоугольном треугольнике  из вершины прямого угла 
проведена высота , . В этих
обозначениях выполняются следующие соотношения:</text:p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_Last"> .</text:p>
        </text:list-item>
      </text:list>
      <text:p text:style-name="Text_20_body"><draw:frame draw:style-name="media" draw:name="0" text:anchor-type="as-char" draw:z-index="0" svg:width="5.2916666666667cm" style:rel-width="100%" svg:height="7.0161830357143cm" style:rel-height="scale"><draw:image xlink:href="Pictures/e14dd111f8730d4141cb03981e31929f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Докажем, что треугольники ,  и  подобны.<text:line-break/></text:p>
      <text:p text:style-name="Text_20_body">Из треугольника  . C другой стороны из
треугольника  , следовательно .
Кроме того .<text:line-break/></text:p>
      <text:p text:style-name="Text_20_body">Следовательно, треугольники
,  и  подобны по первому признаку подобия
треугольников.<text:line-break/></text:p>
      <text:p text:style-name="Text_20_body">Тогда из подобия треугольников  и 
получаем: .<text:line-break/></text:p>
      <text:p text:style-name="Text_20_body">Откуда получаем,
что .<text:line-break/></text:p>
      <text:p text:style-name="Text_20_body">Из подобия треугольник  и  получаем:
.<text:line-break/></text:p>
      <text:p text:style-name="Text_20_body">Откуда получаем, что  и .<text:line-break/></text:p>
      <text:p text:style-name="Text_20_body">Из подобия треугольников  и
 получаем: .<text:line-break/></text:p>
      <text:p text:style-name="Text_20_body">Кроме того
.<text:line-break/></text:p>
      <text:p text:style-name="Text_20_body">Разделив эту формулу на формулу для ,
полученную из второй пропорции, получим
.<text:line-break/></text:p>
      <text:p text:style-name="Text_20_body">Кроме того из пропорции
 получим,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8</meta:creation-date>
    <dc:creator>Generated</dc:creator>
    <dc:date>2026-08-20T14::04:28</dc:date>
    <dc:language>en-US</dc:language>
    <meta:editing-cycles>1</meta:editing-cycles>
    <meta:editing-duration>PT0S</meta:editing-duration>
    <dc:title>math-public:proporcionalnye_otrezki_v_pryamougolnom_treugolnike</dc:title>
  </office:meta>
</office:document-meta>
</file>