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498d201d9d85b90f1e915a86a632fb.jpg"/>
  <manifest:file-entry manifest:media-type="image/jpeg" manifest:full-path="Pictures/beee0991b31647d1259b9050aff50337.jpg"/>
  <manifest:file-entry manifest:media-type="image/jpeg" manifest:full-path="Pictures/14d9a209b3c1047703661687b885ea11.jpg"/>
  <manifest:file-entry manifest:media-type="image/jpeg" manifest:full-path="Pictures/18747c5473145e1fa3dc21d188455cbe.jpg"/>
  <manifest:file-entry manifest:media-type="image/jpeg" manifest:full-path="Pictures/4ad880b55fd25027c2012d27ffcb5644.jpg"/>
  <manifest:file-entry manifest:media-type="image/jpeg" manifest:full-path="Pictures/724335c19836e1f2de588247a4ce5ff6.jpg"/>
  <manifest:file-entry manifest:media-type="image/jpeg" manifest:full-path="Pictures/e730acef254b0b5bbac0c6aef49d51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yamougolnik"/><text:bookmark-start text:name="__RefHeading___прямоугольник_1"/><text:bookmark-start text:name="прямоугольник"/>Прямоугольник<text:bookmark-end text:name="__RefHeading___прямоугольник_1"/><text:bookmark-end text:name="прямоугольник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list text:style-name="Numbering_20_1" text:continue-numbering="false">
        <text:list-item>
          <text:p text:style-name="Numbering_20_1_Content_First"> Прямоугольник - это параллелограмм с прямым углом.</text:p>
        </text:list-item>
        <text:list-item>
          <text:p text:style-name="Numbering_20_1_Content_Last"> Прямоугольник - это четырехугольник, у которого все углы прямые.</text:p>
        </text:list-item>
      </text:list>
      <text:p text:style-name="Text_20_body"><draw:frame draw:style-name="media" draw:name="0" text:anchor-type="as-char" draw:z-index="0" svg:width="7.9375cm" style:rel-width="100%" svg:height="4.7231404958678cm" style:rel-height="scale"><draw:image xlink:href="Pictures/23498d201d9d85b90f1e915a86a632fb.jpg" xlink:type="simple" xlink:show="embed" xlink:actuate="onLoad"/></draw:frame></text:p>
      <text:h text:style-name="Heading_20_3" text:outline-level="3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Пункты 1 и 2 определения прямоугольника эквивалентны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Действительно, если в параллелограмме есть один прямой угол, то все
остальные его углы тоже прямые (так как противоположные стороны
параллельны).<text:line-break/></text:p>
      <text:p text:style-name="Text_20_body">Обратно, если в четырехугольнике все углы прямые, то его противоположные стороны параллельны, и, следовательно, это
параллелограмм.</text:p>
      <text:h text:style-name="Heading_20_2" text:outline-level="2"><text:bookmark-start text:name="__RefHeading___замечание_5"/><text:bookmark-start text:name="замечание1"/>Замечание<text:bookmark-end text:name="__RefHeading___замечание_5"/><text:bookmark-end text:name="замечание1"/></text:h>
      <text:p text:style-name="Text_20_body">Прямоугольник наследует все свойства параллелограмма.</text:p>
      <text:h text:style-name="Heading_20_2" text:outline-level="2"><text:bookmark-start text:name="__RefHeading___свойство-прямоугольника_6"/><text:bookmark-start text:name="свойство-прямоугольника"/>Свойство прямоугольника<text:bookmark-end text:name="__RefHeading___свойство-прямоугольника_6"/><text:bookmark-end text:name="свойство-прямоугольника"/></text:h>
      <text:p text:style-name="Text_20_body">Диагонали прямоугольника равны.<text:line-break/></text:p>
      <text:p text:style-name="Text_20_body"><draw:frame draw:style-name="media" draw:name="1" text:anchor-type="as-char" draw:z-index="1" svg:width="7.9375cm" style:rel-width="100%" svg:height="5.3606884057971cm" style:rel-height="scale"><draw:image xlink:href="Pictures/beee0991b31647d1259b9050aff50337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Рассмотрим прямоугольник . Докажем, что .<text:line-break/></text:p>
      <text:p text:style-name="Text_20_body">Поскольку прямоугольник – это частный случай параллелограмма ,то .<text:line-break/></text:p>
      <text:p text:style-name="Text_20_body">Тогда треугольники  и  равны по первому признаку (,  – общая, ).</text:p>
      <text:p text:style-name="Text_20_body">Следовательно, .</text:p>
      <text:h text:style-name="Heading_20_2" text:outline-level="2"><text:bookmark-start text:name="__RefHeading___следствие_8"/><text:bookmark-start text:name="следствие"/>Следствие<text:bookmark-end text:name="__RefHeading___следствие_8"/><text:bookmark-end text:name="следствие"/></text:h>
      <text:p text:style-name="Text_20_body">Диагонали прямоугольника разбивают его на четыре равнобедренных
треугольника.</text:p>
      <text:p text:style-name="Text_20_body"><draw:frame draw:style-name="media" draw:name="2" text:anchor-type="as-char" draw:z-index="2" svg:width="7.9375cm" style:rel-width="100%" svg:height="4.7231404958678cm" style:rel-height="scale"><draw:image xlink:href="Pictures/14d9a209b3c1047703661687b885ea11.jpg" xlink:type="simple" xlink:show="embed" xlink:actuate="onLoad"/></draw:frame></text:p>
      <text:h text:style-name="Heading_20_2" text:outline-level="2"><text:bookmark-start text:name="__RefHeading___замечание_9"/><text:bookmark-start text:name="замечание2"/>Замечание<text:bookmark-end text:name="__RefHeading___замечание_9"/><text:bookmark-end text:name="замечание2"/></text:h>
      <text:p text:style-name="Text_20_body">Полезно понимать следующую картинку про прямоугольник. (все равные
углы, все равные отрезки).</text:p>
      <text:p text:style-name="Text_20_body"><draw:frame draw:style-name="media" draw:name="3" text:anchor-type="as-char" draw:z-index="3" svg:width="7.9375cm" style:rel-width="100%" svg:height="4.7231404958678cm" style:rel-height="scale"><draw:image xlink:href="Pictures/18747c5473145e1fa3dc21d188455cbe.jpg" xlink:type="simple" xlink:show="embed" xlink:actuate="onLoad"/></draw:frame></text:p>
      <text:h text:style-name="Heading_20_2" text:outline-level="2"><text:bookmark-start text:name="__RefHeading___признак-прямоугольника_10"/><text:bookmark-start text:name="признак-прямоугольника"/>Признак прямоугольника<text:bookmark-end text:name="__RefHeading___признак-прямоугольника_10"/><text:bookmark-end text:name="признак-прямоугольника"/></text:h>
      <text:p text:style-name="Text_20_body">Если в параллелограмме диагонали равны, то этот параллелограмм –
прямоугольник.</text:p>
      <text:p text:style-name="Text_20_body"><draw:frame draw:style-name="media" draw:name="4" text:anchor-type="as-char" draw:z-index="4" svg:width="7.9375cm" style:rel-width="100%" svg:height="4.7231404958678cm" style:rel-height="scale"><draw:image xlink:href="Pictures/4ad880b55fd25027c2012d27ffcb5644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2"/>Доказательство<text:bookmark-end text:name="__RefHeading___доказательство_11"/><text:bookmark-end text:name="доказательство2"/></text:h>
      <text:p text:style-name="Text_20_body">Рассмотрим параллелограмм , в котором .<text:line-break/></text:p>
      <text:p text:style-name="Text_20_body">Докажем, что этот параллелограмм – прямоугольник.<text:line-break/></text:p>
      <text:p text:style-name="Text_20_body">Действительно, треугольники  и  равны по третьему признаку (, ,  – общая).<text:line-break/></text:p>
      <text:p text:style-name="Text_20_body">Тогда . Но поскольку ,  то .</text:p>
      <text:h text:style-name="Heading_20_2" text:outline-level="2"><text:bookmark-start text:name="__RefHeading___теорема_12"/><text:bookmark-start text:name="теорема"/>Теорема<text:bookmark-end text:name="__RefHeading___теорема_12"/><text:bookmark-end text:name="теорема"/></text:h>
      <text:p text:style-name="Text_20_body">Вписанный угол, опирающийся на диаметр, равен .</text:p>
      <text:p text:style-name="Text_20_body"><draw:frame draw:style-name="media" draw:name="5" text:anchor-type="as-char" draw:z-index="5" svg:width="7.9375cm" style:rel-width="100%" svg:height="7.8029661016949cm" style:rel-height="scale"><draw:image xlink:href="Pictures/724335c19836e1f2de588247a4ce5ff6.jpg" xlink:type="simple" xlink:show="embed" xlink:actuate="onLoad"/></draw:frame></text:p>
      <text:h text:style-name="Heading_20_3" text:outline-level="3"><text:bookmark-start text:name="__RefHeading___доказательство_13"/><text:bookmark-start text:name="доказательство3"/>Доказательство<text:bookmark-end text:name="__RefHeading___доказательство_13"/><text:bookmark-end text:name="доказательство3"/></text:h>
      <text:p text:style-name="Text_20_body"><draw:frame draw:style-name="media" draw:name="6" text:anchor-type="as-char" draw:z-index="6" svg:width="7.9375cm" style:rel-width="100%" svg:height="7.8029661016949cm" style:rel-height="scale"><draw:image xlink:href="Pictures/e730acef254b0b5bbac0c6aef49d513d.jpg" xlink:type="simple" xlink:show="embed" xlink:actuate="onLoad"/></draw:frame></text:p>
      <text:p text:style-name="Text_20_body">Пусть прямая  пересекает окружность в точке .</text:p>
      <text:p text:style-name="Text_20_body">Тогда , так как это радиусы окружности.</text:p>
      <text:p text:style-name="Text_20_body">Значит диагонали четырехугольника  точкой пересечения делятся пополам, а значит это параллелограмм.</text:p>
      <text:p text:style-name="Text_20_body">Кроме того диагонали равны, а значит это прямоугольник, то есть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08</meta:creation-date>
    <dc:creator>Generated</dc:creator>
    <dc:date>2026-09-16T14::24:08</dc:date>
    <dc:language>en-US</dc:language>
    <meta:editing-cycles>1</meta:editing-cycles>
    <meta:editing-duration>PT0S</meta:editing-duration>
    <dc:title>math-public:pryamougolnik</dc:title>
  </office:meta>
</office:document-meta>
</file>