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3b0daeec4ec1c399c3130945e4f624.jpg"/>
  <manifest:file-entry manifest:media-type="image/jpeg" manifest:full-path="Pictures/5d477ef416431c31c73da737596d721a.jpg"/>
  <manifest:file-entry manifest:media-type="image/jpeg" manifest:full-path="Pictures/d1ae5a3399c3314bdd31baeb433bea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yamougolnyj-treugolnik-mediana"/><text:bookmark-start text:name="__RefHeading___свойство_1"/><text:bookmark-start text:name="свойство"/>Свойство<text:bookmark-end text:name="__RefHeading___свойство_1"/><text:bookmark-end text:name="свойство"/></text:h>
      <text:p text:style-name="Text_20_body">Гипотенуза прямоугольного треугольника вдвое больше медианы,
проведенной из вершины прямого угла.</text:p>
      <text:p text:style-name="Text_20_body"><draw:frame draw:style-name="media" draw:name="0" text:anchor-type="as-char" draw:z-index="0" svg:width="7.9375cm" style:rel-width="100%" svg:height="9.2780555555556cm" style:rel-height="scale"><draw:image xlink:href="Pictures/8b3b0daeec4ec1c399c3130945e4f624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прямоугольный треугольник , с прямым углом  и
медианой  (тогда ).</text:p>
      <text:p text:style-name="Text_20_body">Докажем, что .</text:p>
      <text:h text:style-name="Heading_20_4" text:outline-level="4"><text:bookmark-start text:name="__RefHeading___первый-способ_3"/><text:bookmark-start text:name="первый-способ"/>Первый способ.<text:bookmark-end text:name="__RefHeading___первый-способ_3"/><text:bookmark-end text:name="первый-способ"/></text:h>
      <text:p text:style-name="Text_20_body">Предположим, что это не так.</text:p>
      <text:p text:style-name="Text_20_body">Тогда , и, следовательно, .</text:p>
      <text:p text:style-name="Text_20_body">Тогда выберем на гипотенузе  такую точку , что  (это возможно по аксиоме).</text:p>
      <text:p text:style-name="Text_20_body">Тогда  – равнобедренный.</text:p>
      <text:p text:style-name="Text_20_body">Кроме того , то есть треугольник  – равнобедренный, и .</text:p>
      <text:p text:style-name="Text_20_body">Но тогда , то есть  – середина гипотенузы , что невозможно.</text:p>
      <text:p text:style-name="Text_20_body"><draw:frame draw:style-name="media" draw:name="1" text:anchor-type="as-char" draw:z-index="1" svg:width="7.9375cm" style:rel-width="100%" svg:height="9.2780555555556cm" style:rel-height="scale"><draw:image xlink:href="Pictures/5d477ef416431c31c73da737596d721a.jpg" xlink:type="simple" xlink:show="embed" xlink:actuate="onLoad"/></draw:frame></text:p>
      <text:h text:style-name="Heading_20_4" text:outline-level="4"><text:bookmark-start text:name="__RefHeading___второй-способ_4"/><text:bookmark-start text:name="второй-способ"/>Второй способ.<text:bookmark-end text:name="__RefHeading___второй-способ_4"/><text:bookmark-end text:name="второй-способ"/></text:h>
      <text:p text:style-name="Text_20_body">Достроим треугольник  до прямоугольника .</text:p>
      <text:p text:style-name="Text_20_body">Диагонали  и  равны и точкой пересечения  делятся пополам.</text:p>
      <text:p text:style-name="Text_20_body">Следовательно, .</text:p>
      <text:h text:style-name="Heading_20_2" text:outline-level="2"><text:bookmark-start text:name="__RefHeading___признак_5"/><text:bookmark-start text:name="признак"/>Признак<text:bookmark-end text:name="__RefHeading___признак_5"/><text:bookmark-end text:name="признак"/></text:h>
      <text:p text:style-name="Text_20_body">Если медиана треугольника равна половине стороны, к которой она
проведена, то треугольник прямоугольный.</text:p>
      <text:p text:style-name="Text_20_body"><draw:frame draw:style-name="media" draw:name="2" text:anchor-type="as-char" draw:z-index="2" svg:width="7.9375cm" style:rel-width="100%" svg:height="11.861150568182cm" style:rel-height="scale"><draw:image xlink:href="Pictures/d1ae5a3399c3314bdd31baeb433bea12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Рассмотрим треугольник , в котором  – медиана, и .</text:p>
      <text:p text:style-name="Text_20_body">Докажем, что тогда  – прямоугольный.</text:p>
      <text:p text:style-name="Text_20_body">Действительно,  и  – равнобедренные, следовательно,  и .</text:p>
      <text:p text:style-name="Text_20_body">Тогда .</text:p>
      <text:p text:style-name="Text_20_body">Откуда получаем, ч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33:40</meta:creation-date>
    <dc:creator>Generated</dc:creator>
    <dc:date>2026-09-16T14::33:40</dc:date>
    <dc:language>en-US</dc:language>
    <meta:editing-cycles>1</meta:editing-cycles>
    <meta:editing-duration>PT0S</meta:editing-duration>
    <dc:title>math-public:pryamougolnyj-treugolnik-mediana</dc:title>
  </office:meta>
</office:document-meta>
</file>