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61b4a9d02cc6a07a0e8a586c6b0c963.jpg"/>
  <manifest:file-entry manifest:media-type="image/jpeg" manifest:full-path="Pictures/384c6ff9687579e46e8acafc531acb9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ravnobedrennyj-tregugolnik"/><text:bookmark-start text:name="__RefHeading___равнобедренный-треугольник_1"/><text:bookmark-start text:name="равнобедренный-треугольник"/>Равнобедренный треугольник<text:bookmark-end text:name="__RefHeading___равнобедренный-треугольник_1"/><text:bookmark-end text:name="равнобедренный-треугольник"/></text:h>
      <text:h text:style-name="Heading_20_2" text:outline-level="2"><text:bookmark-start text:name="__RefHeading___свойства-равнобедренного-треугольника_2"/><text:bookmark-start text:name="свойства-равнобедренного-треугольника"/>Свойства равнобедренного треугольника<text:bookmark-end text:name="__RefHeading___свойства-равнобедренного-треугольника_2"/><text:bookmark-end text:name="свойства-равнобедренного-треугольника"/></text:h>
      <text:list text:style-name="Numbering_20_1" text:continue-numbering="false">
        <text:list-item>
          <text:p text:style-name="Numbering_20_1_Content_First"> Углы при основании равнобедренного треугольника равны.</text:p>
        </text:list-item>
        <text:list-item>
          <text:p text:style-name="Numbering_20_1_Content_Last"> Медиана, высота и биссектриса равнобедренного треугольника, проведенные к основанию, совпадают.</text:p>
        </text:list-item>
      </text:list>
      <text:p text:style-name="Text_20_body"><draw:frame draw:style-name="media" draw:name="0" text:anchor-type="as-char" draw:z-index="0" svg:width="5.2916666666667cm" style:rel-width="100%" svg:height="5.7158078880407cm" style:rel-height="scale"><draw:image xlink:href="Pictures/461b4a9d02cc6a07a0e8a586c6b0c963.jpg" xlink:type="simple" xlink:show="embed" xlink:actuate="onLoad"/></draw:frame></text:p>
      <text:h text:style-name="Heading_20_3" text:outline-level="3"><text:bookmark-start text:name="__RefHeading___доказательство_3"/><text:bookmark-start text:name="доказательство"/>Доказательство<text:bookmark-end text:name="__RefHeading___доказательство_3"/><text:bookmark-end text:name="доказательство"/></text:h>
      <text:p text:style-name="Text_20_body">Рассмотрим равнобедренный треугольник  с основанием .</text:p>
      <text:p text:style-name="Text_20_body">Пусть  – биссектриса этого треугольника.</text:p>
      <text:p text:style-name="Text_20_body">Треугольники  и  равны по первому признаку равенства треугольников  –
общая, .</text:p>
      <text:p text:style-name="Text_20_body">Следовательно, .</text:p>
      <text:p text:style-name="Text_20_body">Кроме того, , а поскольку они смежные, то каждый из них является прямым, то есть  – высота. </text:p>
      <text:p text:style-name="Text_20_body">Из равенства этих треугольников следует, что .</text:p>
      <text:p text:style-name="Text_20_body">Следовательно  – не только биссектриса и высота, но и медиана.</text:p>
      <text:h text:style-name="Heading_20_2" text:outline-level="2"><text:bookmark-start text:name="__RefHeading___признаки-равнобедренного-треугольника_4"/><text:bookmark-start text:name="признаки-равнобедренного-треугольника"/>Признаки равнобедренного треугольника<text:bookmark-end text:name="__RefHeading___признаки-равнобедренного-треугольника_4"/><text:bookmark-end text:name="признаки-равнобедренного-треугольника"/></text:h>
      <text:list text:style-name="Numbering_20_1" text:continue-numbering="false">
        <text:list-item>
          <text:p text:style-name="Numbering_20_1_Content_First"> Если два угла треугольника равны, то треугольник равнобедренный.</text:p>
        </text:list-item>
        <text:list-item>
          <text:p text:style-name="Numbering_20_1_Content"> Если медиана треугольника является его высотой, то треугольник равнобедренный.</text:p>
        </text:list-item>
        <text:list-item>
          <text:p text:style-name="Numbering_20_1_Content"> Если биссектриса треугольника является его высотой, то треугольник равнобедренный.</text:p>
        </text:list-item>
        <text:list-item>
          <text:p text:style-name="Numbering_20_1_Content_Last"> Если медиана треугольника является его биссектрисой, то треугольник равнобедренный.</text:p>
        </text:list-item>
      </text:list>
      <text:p text:style-name="Text_20_body"><draw:frame draw:style-name="media" draw:name="1" text:anchor-type="as-char" draw:z-index="1" svg:width="5.2916666666667cm" style:rel-width="100%" svg:height="5.7158078880407cm" style:rel-height="scale"><draw:image xlink:href="Pictures/461b4a9d02cc6a07a0e8a586c6b0c963.jpg" xlink:type="simple" xlink:show="embed" xlink:actuate="onLoad"/></draw:frame></text:p>
      <text:h text:style-name="Heading_20_3" text:outline-level="3"><text:bookmark-start text:name="__RefHeading___доказательство_5"/><text:bookmark-start text:name="доказательство1"/>Доказательство<text:bookmark-end text:name="__RefHeading___доказательство_5"/><text:bookmark-end text:name="доказательство1"/></text:h>
      <text:p text:style-name="Text_20_body">Рассмотрим треугольник .</text:p>
      <text:h text:style-name="Heading_20_4" text:outline-level="4"><text:bookmark-start text:name="__RefHeading___докажем-первый-пункт-теоремы_6"/><text:bookmark-start text:name="докажем-первый-пункт-теоремы"/>Докажем первый пункт теоремы<text:bookmark-end text:name="__RefHeading___докажем-первый-пункт-теоремы_6"/><text:bookmark-end text:name="докажем-первый-пункт-теоремы"/></text:h>
      <text:p text:style-name="Text_20_body">Докажем, что если , то .</text:p>
      <text:h text:style-name="Heading_20_4" text:outline-level="4"><text:bookmark-start text:name="__RefHeading___первый-способ_7"/><text:bookmark-start text:name="первый-способ"/>Первый способ.<text:bookmark-end text:name="__RefHeading___первый-способ_7"/><text:bookmark-end text:name="первый-способ"/></text:h>
      <text:p text:style-name="Text_20_body">Поскольку  и  острые (иначе сумма углов
треугольника  была бы больше ), то высота,
проведенная из вершины  падает на сторону .</text:p>
      <text:p text:style-name="Text_20_body">Так как сумма углов треугольника равна , то .</text:p>
      <text:p text:style-name="Text_20_body">Следовательно, треугольники  и  равны по второму признаку равенства треугольников – общая сторона.</text:p>
      <text:p text:style-name="Text_20_body">Тогда , то есть треугольник равнобедренный.</text:p>
      <text:h text:style-name="Heading_20_4" text:outline-level="4"><text:bookmark-start text:name="__RefHeading___второй-способ_8"/><text:bookmark-start text:name="второй-способ"/>Второй способ.<text:bookmark-end text:name="__RefHeading___второй-способ_8"/><text:bookmark-end text:name="второй-способ"/></text:h>
      <text:p text:style-name="Text_20_body">Если предположить, что одна из указанных сторон больше другой, то угол, лежащий против нее, будет больше угла, лежащего против другой стороны, а это противоречит условию (тому, что данные углы равны).</text:p>
      <text:p text:style-name="Text_20_body">Итак .</text:p>
      <text:h text:style-name="Heading_20_4" text:outline-level="4"><text:bookmark-start text:name="__RefHeading___докажем-второй-пункт-теоремы_9"/><text:bookmark-start text:name="докажем-второй-пункт-теоремы"/>Докажем второй пункт теоремы<text:bookmark-end text:name="__RefHeading___докажем-второй-пункт-теоремы_9"/><text:bookmark-end text:name="докажем-второй-пункт-теоремы"/></text:h>
      <text:p text:style-name="Text_20_body">Докажем теперь, что если  – медиана и высота, то треугольник равнобедренный.</text:p>
      <text:p text:style-name="Text_20_body">Действительно, так как , a  – общая сторона, то треугольники 
и  равны по первому признаку равенства треугольников.</text:p>
      <text:p text:style-name="Text_20_body">Следовательно, , то есть треугольник равнобедренный.</text:p>
      <text:h text:style-name="Heading_20_4" text:outline-level="4"><text:bookmark-start text:name="__RefHeading___докажем-третий-пункт-теоремы_10"/><text:bookmark-start text:name="докажем-третий-пункт-теоремы"/>Докажем третий пункт теоремы<text:bookmark-end text:name="__RefHeading___докажем-третий-пункт-теоремы_10"/><text:bookmark-end text:name="докажем-третий-пункт-теоремы"/></text:h>
      <text:p text:style-name="Text_20_body">Докажем, что если  – биссектриса и высота для , то треугольник равнобедренный.</text:p>
      <text:p text:style-name="Text_20_body">Действительно, так как , a  – общая сторона, то
треугольники  и  равны по второму признаку равенства треугольников.</text:p>
      <text:p text:style-name="Text_20_body">Следовательно, , то есть треугольник равнобедренный.</text:p>
      <text:p text:style-name="Text_20_body"><draw:frame draw:style-name="media" draw:name="2" text:anchor-type="as-char" draw:z-index="2" svg:width="5.2916666666667cm" style:rel-width="100%" svg:height="4.556712962963cm" style:rel-height="scale"><draw:image xlink:href="Pictures/384c6ff9687579e46e8acafc531acb9e.jpg" xlink:type="simple" xlink:show="embed" xlink:actuate="onLoad"/></draw:frame></text:p>
      <text:h text:style-name="Heading_20_4" text:outline-level="4"><text:bookmark-start text:name="__RefHeading___докажем-четвертый-пункт-теоремы_11"/><text:bookmark-start text:name="докажем-четвертый-пункт-теоремы"/>Докажем четвертый пункт теоремы<text:bookmark-end text:name="__RefHeading___докажем-четвертый-пункт-теоремы_11"/><text:bookmark-end text:name="докажем-четвертый-пункт-теоремы"/></text:h>
      <text:p text:style-name="Text_20_body">Докажем, что если  – медиана и биссектриса, то треугольник
равнобедренный.</text:p>
      <text:p text:style-name="Text_20_body">Предположим противное – треугольник  не равнобедренный, и, следовательно,  не
высота.</text:p>
      <text:p text:style-name="Text_20_body">Проведем через точку  прямую  перпендикулярно .</text:p>
      <text:p text:style-name="Text_20_body">Обозначим точки пересечения прямой  с прямыми  и  как 
и  соответственно.</text:p>
      <text:p text:style-name="Text_20_body">Треугольник  – равнобедренный, так как  – биссектриса и высота этого треугольника. </text:p>
      <text:p text:style-name="Text_20_body">Тогда  – медиана треугольника , то есть .</text:p>
      <text:p text:style-name="Text_20_body">Тогда треугольники  и  равны по первому признаку  как
вертикальные, .</text:p>
      <text:p text:style-name="Text_20_body">Тогда , и, следовательно, прямые  и  параллельны, что невозможно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6T14::27:11</meta:creation-date>
    <dc:creator>Generated</dc:creator>
    <dc:date>2026-09-16T14::27:11</dc:date>
    <dc:language>en-US</dc:language>
    <meta:editing-cycles>1</meta:editing-cycles>
    <meta:editing-duration>PT0S</meta:editing-duration>
    <dc:title>math-public:ravnobedrennyj-tregugolnik</dc:title>
  </office:meta>
</office:document-meta>
</file>