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e75307465c4a681086f622f4d72971.jpg"/>
  <manifest:file-entry manifest:media-type="image/jpeg" manifest:full-path="Pictures/03c01c727f70d6660162f8f288f87e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teorema-o-summe-uglov-treugolnika-i-sledstviya-iz-nee"/><text:bookmark-start text:name="__RefHeading___теорема-о-сумме-углов-треугольника-и-следствия-из-нее_1"/><text:bookmark-start text:name="теорема-о-сумме-углов-треугольника-и-следствия-из-нее"/>Теорема о сумме углов треугольника и следствия из нее<text:bookmark-end text:name="__RefHeading___теорема-о-сумме-углов-треугольника-и-следствия-из-нее_1"/><text:bookmark-end text:name="теорема-о-сумме-углов-треугольника-и-следствия-из-нее"/></text:h>
      <text:h text:style-name="Heading_20_2" text:outline-level="2"><text:bookmark-start text:name="__RefHeading___теорема_2"/><text:bookmark-start text:name="теорема"/>Теорема<text:bookmark-end text:name="__RefHeading___теорема_2"/><text:bookmark-end text:name="теорема"/></text:h>
      <text:p text:style-name="Text_20_body">Сумма внутренних углов треугольника равна .</text:p>
      <text:p text:style-name="Text_20_body"><draw:frame draw:style-name="media" draw:name="0" text:anchor-type="as-char" draw:z-index="0" svg:width="7.9375cm" style:rel-width="100%" svg:height="7.3813694267516cm" style:rel-height="scale"><draw:image xlink:href="Pictures/4ae75307465c4a681086f622f4d72971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Рассмотрим произвольный треугольник .</text:p>
      <text:p text:style-name="Text_20_body">Докажем, что .</text:p>
      <text:p text:style-name="Text_20_body">Проведем через вершину  прямую , параллельную стороне . </text:p>
      <text:p text:style-name="Text_20_body">Тогда , как накрест лежащие.</text:p>
      <text:p text:style-name="Text_20_body">Тогда .</text:p>
      <text:h text:style-name="Heading_20_2" text:outline-level="2"><text:bookmark-start text:name="__RefHeading___следствие_4"/><text:bookmark-start text:name="следствие"/>Следствие<text:bookmark-end text:name="__RefHeading___следствие_4"/><text:bookmark-end text:name="следствие"/></text:h>
      <text:p text:style-name="Text_20_body">Внешний угол треугольника равен сумме двух внутренних углов, не
смежных с ним.</text:p>
      <text:p text:style-name="Text_20_body"><draw:frame draw:style-name="media" draw:name="1" text:anchor-type="as-char" draw:z-index="1" svg:width="7.9375cm" style:rel-width="100%" svg:height="7.5319343065693cm" style:rel-height="scale"><draw:image xlink:href="Pictures/03c01c727f70d6660162f8f288f87e03.jpg" xlink:type="simple" xlink:show="embed" xlink:actuate="onLoad"/></draw:frame>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Углы  и  смежные, поэтому
$\angle 4=180^\circ-\angle 3=180^\circ-(180^\circ-\angle1-\angle
2)=\angle 1+\angle2$.</text:p>
      <text:h text:style-name="Heading_20_2" text:outline-level="2"><text:bookmark-start text:name="__RefHeading___теорема_6"/><text:bookmark-start text:name="теорема1"/>Теорема<text:bookmark-end text:name="__RefHeading___теорема_6"/><text:bookmark-end text:name="теорема1"/></text:h>
      <text:p text:style-name="Text_20_body">Если биссектрисы углов  и  треугольника  пересекаются в
точке , то .</text:p>
      <text:h text:style-name="Heading_20_2" text:outline-level="2"><text:bookmark-start text:name="__RefHeading___теорема_7"/><text:bookmark-start text:name="теорема2"/>Теорема<text:bookmark-end text:name="__RefHeading___теорема_7"/><text:bookmark-end text:name="теорема2"/></text:h>
      <text:p text:style-name="Text_20_body">Биссектрисы смежных углов взаимно перпендикулярны.</text:p>
      <text:h text:style-name="Heading_20_2" text:outline-level="2"><text:bookmark-start text:name="__RefHeading___следствие_8"/><text:bookmark-start text:name="следствие1"/>Следствие<text:bookmark-end text:name="__RefHeading___следствие_8"/><text:bookmark-end text:name="следствие1"/></text:h>
      <text:p text:style-name="Text_20_body">Биссектрисы внутренних односторонних углов при параллельных прямых и
секущей перпендикулярн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7</meta:creation-date>
    <dc:creator>Generated</dc:creator>
    <dc:date>2026-08-20T14::04:27</dc:date>
    <dc:language>en-US</dc:language>
    <meta:editing-cycles>1</meta:editing-cycles>
    <meta:editing-duration>PT0S</meta:editing-duration>
    <dc:title>math-public:teorema-o-summe-uglov-treugolnika-i-sledstviya-iz-nee</dc:title>
  </office:meta>
</office:document-meta>
</file>