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29bf0df7d89581fd436d9cd9d0da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-ob-otkladyvanii-vektora-ot-dannoj-tochki"/><text:bookmark-start text:name="__RefHeading___теорема_1"/><text:bookmark-start text:name="теорема"/>Теорема<text:bookmark-end text:name="__RefHeading___теорема_1"/><text:bookmark-end text:name="теорема"/></text:h>
      <text:p text:style-name="Text_20_body">От любой точки  можно отложить вектор, равный данному вектору
, и при том только один.</text:p>
      <text:p text:style-name="Text_20_body"><draw:frame draw:style-name="media" draw:name="0" text:anchor-type="as-char" draw:z-index="0" svg:width="7.9375cm" style:rel-width="100%" svg:height="3.3008945841393cm" style:rel-height="scale"><draw:image xlink:href="Pictures/e129bf0df7d89581fd436d9cd9d0da62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вектор .</text:p>
      <text:p text:style-name="Text_20_body">Проведем через точку  прямую , параллельную  (если  –
точка прямой , то в качестве прямой  возьмём саму прямую
).</text:p>
      <text:p text:style-name="Text_20_body">На прямой  отложим отрезки  и , равные отрезку , и выберем из векторов  и  тот, который сонаправлен с вектором .</text:p>
      <text:p text:style-name="Text_20_body">Этот вектор и является искомым вектором, равным вектору .</text:p>
      <text:p text:style-name="Text_20_body">Единственность следует из аксиомы об откладывании отрезка и аксиомы о параллельных прям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1</meta:creation-date>
    <dc:creator>Generated</dc:creator>
    <dc:date>2026-08-20T14::04:21</dc:date>
    <dc:language>en-US</dc:language>
    <meta:editing-cycles>1</meta:editing-cycles>
    <meta:editing-duration>PT0S</meta:editing-duration>
    <dc:title>math-public:teorema-ob-otkladyvanii-vektora-ot-dannoj-tochki</dc:title>
  </office:meta>
</office:document-meta>
</file>