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23b62b865ab61028ec1c4d0d6583e2.jpg"/>
  <manifest:file-entry manifest:media-type="image/jpeg" manifest:full-path="Pictures/2bfcec6503c46d5e2ffb74ef8937d97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eorema_chevy"/><text:bookmark-start text:name="__RefHeading___теорема-чевы_1"/><text:bookmark-start text:name="теорема-чевы"/>Теорема Чевы<text:bookmark-end text:name="__RefHeading___теорема-чевы_1"/><text:bookmark-end text:name="теорема-чевы"/></text:h>
      <text:p text:style-name="Text_20_body">Чевианы  и  треугольника  пересекаются в
одной точке тогда и только тогда, когда
.</text:p>
      <text:p text:style-name="Text_20_body"><draw:frame draw:style-name="media" draw:name="0" text:anchor-type="as-char" draw:z-index="0" svg:width="7.9375cm" style:rel-width="100%" svg:height="6.6145833333333cm" style:rel-height="scale"><draw:image xlink:href="Pictures/da23b62b865ab61028ec1c4d0d6583e2.jpg" xlink:type="simple" xlink:show="embed" xlink:actuate="onLoad"/></draw:frame>
<draw:frame draw:style-name="media" draw:name="1" text:anchor-type="as-char" draw:z-index="1" svg:width="7.9375cm" style:rel-width="100%" svg:height="6.6145833333333cm" style:rel-height="scale"><draw:image xlink:href="Pictures/2bfcec6503c46d5e2ffb74ef8937d976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.<text:bookmark-end text:name="__RefHeading___доказательство_2"/><text:bookmark-end text:name="доказательство"/></text:h>
      <text:h text:style-name="Heading_20_4" text:outline-level="4"><text:bookmark-start text:name="__RefHeading___докажем-прямую-теорему_3"/><text:bookmark-start text:name="докажем-прямую-теорему"/>Докажем прямую теорему.<text:bookmark-end text:name="__RefHeading___докажем-прямую-теорему_3"/><text:bookmark-end text:name="докажем-прямую-теорему"/></text:h>
      <text:p text:style-name="Text_20_body">Рассмотрим треугольник , в котором чевианы  и
 пересекаются в точке .<text:line-break/></text:p>
      <text:p text:style-name="Text_20_body">Докажем, что тогда
.<text:line-break/></text:p>
      <text:p text:style-name="Text_20_body">Треугольники  и   имеют общее основание ,
следовательно, их площади относятся, как высоты проведенные из
вершин  и  соответственно.<text:line-break/></text:p>
      <text:p text:style-name="Text_20_body">Треугольники  и  имеют общее основание , следовательно, их площади относятся,
как высоты проведенные из вершин  и  соответственно.<text:line-break/></text:p>
      <text:p text:style-name="Text_20_body">Следовательно .<text:line-break/></text:p>
      <text:p text:style-name="Text_20_body">Кроме того, треугольники  и  имеют общую высоту,
проведенную из вершины , следовательно,
.<text:line-break/></text:p>
      <text:p text:style-name="Text_20_body">Тогда .<text:line-break/></text:p>
      <text:p text:style-name="Text_20_body">Аналогично  и
.<text:line-break/></text:p>
      <text:p text:style-name="Text_20_body">Перемножая эти
равенства, получим:
.<text:line-break/></text:p>
      <text:h text:style-name="Heading_20_4" text:outline-level="4"><text:bookmark-start text:name="__RefHeading___докажем-обратную-теорему_4"/><text:bookmark-start text:name="докажем-обратную-теорему"/>Докажем обратную теорему.<text:bookmark-end text:name="__RefHeading___докажем-обратную-теорему_4"/><text:bookmark-end text:name="докажем-обратную-теорему"/></text:h>
      <text:p text:style-name="Text_20_body">Пусть  – точка пересечения чевиан
 и  в треугольнике .<text:line-break/></text:p>
      <text:p text:style-name="Text_20_body">Пусть прямая  пересекает
сторону  в точке .<text:line-break/></text:p>
      <text:p text:style-name="Text_20_body">Докажем, что если
,
то .<text:line-break/></text:p>
      <text:p text:style-name="Text_20_body">Так как чевианы  и  пересекаются
в одной точке, то по первой части доказательства
.<text:line-break/></text:p>
      <text:p text:style-name="Text_20_body">Но тогда
,
что и означает, что .</text:p>
      <text:h text:style-name="Heading_20_3" text:outline-level="3"><text:bookmark-start text:name="__RefHeading___замечание_5"/><text:bookmark-start text:name="замечание"/>Замечание<text:bookmark-end text:name="__RefHeading___замечание_5"/><text:bookmark-end text:name="замечание"/></text:h>
      <text:p text:style-name="Text_20_body">Можно доказать через теорему Менелая или через подоб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8::47:33</meta:creation-date>
    <dc:creator>Generated</dc:creator>
    <dc:date>2026-08-19T18::47:33</dc:date>
    <dc:language>en-US</dc:language>
    <meta:editing-cycles>1</meta:editing-cycles>
    <meta:editing-duration>PT0S</meta:editing-duration>
    <dc:title>math-public:teorema_chevy</dc:title>
  </office:meta>
</office:document-meta>
</file>