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4a644340477b9786213033bf0bfab7c.jpg"/>
  <manifest:file-entry manifest:media-type="image/jpeg" manifest:full-path="Pictures/655a7ece2b9870f9016537b9cd46860e.jpg"/>
  <manifest:file-entry manifest:media-type="image/jpeg" manifest:full-path="Pictures/fa5a2e8c3a3b4c9e8fc72e58328928f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teorema_falesa"/><text:bookmark-start text:name="__RefHeading___теорема-фалеса_1"/><text:bookmark-start text:name="теорема-фалеса"/>Теорема Фалеса<text:bookmark-end text:name="__RefHeading___теорема-фалеса_1"/><text:bookmark-end text:name="теорема-фалеса"/></text:h>
      <text:p text:style-name="Text_20_body">Если на одной из двух прямых отложить последовательно несколько
равных отрезков, а потом через их концы провести параллельные
прямые, то они отсекут на другой прямой равные отрезки.</text:p>
      <text:p text:style-name="Text_20_body"><draw:frame draw:style-name="media" draw:name="0" text:anchor-type="as-char" draw:z-index="0" svg:width="7.9375cm" style:rel-width="100%" svg:height="6.3120013297872cm" style:rel-height="scale"><draw:image xlink:href="Pictures/54a644340477b9786213033bf0bfab7c.jpg" xlink:type="simple" xlink:show="embed" xlink:actuate="onLoad"/></draw:frame>
<draw:frame draw:style-name="media" draw:name="1" text:anchor-type="as-char" draw:z-index="1" svg:width="7.9375cm" style:rel-width="100%" svg:height="4.230066872428cm" style:rel-height="scale"><draw:image xlink:href="Pictures/655a7ece2b9870f9016537b9cd46860e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Пусть параллельные прямые  пересекают прямые  и
 в точках  и  соответственно.</text:p>
      <text:p text:style-name="Text_20_body">Пусть при этом .</text:p>
      <text:p text:style-name="Text_20_body">Докажем, что тогда .</text:p>
      <text:h text:style-name="Heading_20_4" text:outline-level="4"><text:bookmark-start text:name="__RefHeading___рассмотрим-случай-когда-прямые-a-и-b-параллельны_3"/><text:bookmark-start text:name="рассмотрим-случай-когда-прямые-a-и-b-параллельны"/>Рассмотрим случай, когда прямые a и b параллельны.<text:bookmark-end text:name="__RefHeading___рассмотрим-случай-когда-прямые-a-и-b-параллельны_3"/><text:bookmark-end text:name="рассмотрим-случай-когда-прямые-a-и-b-параллельны"/></text:h>
      <text:p text:style-name="Text_20_body">Тогда  и  – параллелограммы. </text:p>
      <text:p text:style-name="Text_20_body">Следовательно,  и , и
так как , то .</text:p>
      <text:h text:style-name="Heading_20_4" text:outline-level="4"><text:bookmark-start text:name="__RefHeading___рассмотрим-случай-когда-прямые-a-и-b-не-параллельны_4"/><text:bookmark-start text:name="рассмотрим-случай-когда-прямые-a-и-b-не-параллельны"/>Рассмотрим случай, когда прямые a и b не параллельны.<text:bookmark-end text:name="__RefHeading___рассмотрим-случай-когда-прямые-a-и-b-не-параллельны_4"/><text:bookmark-end text:name="рассмотрим-случай-когда-прямые-a-и-b-не-параллельны"/></text:h>
      <text:p text:style-name="Text_20_body">Проведем через точку  прямую , параллельную прямой .</text:p>
      <text:p text:style-name="Text_20_body">Пусть прямые  и прямая  пересекаются в точках .</text:p>
      <text:p text:style-name="Text_20_body">По первому случаю , кроме того .</text:p>
      <text:p text:style-name="Text_20_body">Тогда  – средняя линия , то есть .</text:p>
      <text:h text:style-name="Heading_20_2" text:outline-level="2"><text:bookmark-start text:name="__RefHeading___замечание_5"/><text:bookmark-start text:name="замечание"/>Замечание<text:bookmark-end text:name="__RefHeading___замечание_5"/><text:bookmark-end text:name="замечание"/></text:h>
      <text:p text:style-name="Text_20_body">Утверждение обратное теореме Фалеса неверно.</text:p>
      <text:p text:style-name="Text_20_body">То есть, из того, что прямые прямые  пересекают прямые  и  в точках
 и  соответственно, и при этом
 и , не следует, что прямые 
и  параллельны.</text:p>
      <text:p text:style-name="Text_20_body"><draw:frame draw:style-name="media" draw:name="2" text:anchor-type="as-char" draw:z-index="2" svg:width="7.9375cm" style:rel-width="100%" svg:height="4.909081010453cm" style:rel-height="scale"><draw:image xlink:href="Pictures/fa5a2e8c3a3b4c9e8fc72e58328928fe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24:23</meta:creation-date>
    <dc:creator>Generated</dc:creator>
    <dc:date>2026-09-16T14::24:23</dc:date>
    <dc:language>en-US</dc:language>
    <meta:editing-cycles>1</meta:editing-cycles>
    <meta:editing-duration>PT0S</meta:editing-duration>
    <dc:title>math-public:teorema_falesa</dc:title>
  </office:meta>
</office:document-meta>
</file>