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d5795444f2805afdfcc958f3ac0507.jpg"/>
  <manifest:file-entry manifest:media-type="image/jpeg" manifest:full-path="Pictures/38f0afa9ca00ff24299ce26259c7e1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o_parallelogramme_varinyona"/><text:bookmark-start text:name="__RefHeading___теорема-о-параллелограмме-вариньона_1"/><text:bookmark-start text:name="теорема-о-параллелограмме-вариньона"/>Теорема о параллелограмме Вариньона<text:bookmark-end text:name="__RefHeading___теорема-о-параллелограмме-вариньона_1"/><text:bookmark-end text:name="теорема-о-параллелограмме-вариньона"/></text:h>
      <text:p text:style-name="Text_20_body">Середины сторон произвольного четырехугольника являются вершинами
параллелограмма.</text:p>
      <text:p text:style-name="Text_20_body"><draw:frame draw:style-name="media" draw:name="0" text:anchor-type="as-char" draw:z-index="0" svg:width="5.2916666666667cm" style:rel-width="100%" svg:height="5.9426919032597cm" style:rel-height="scale"><draw:image xlink:href="Pictures/67d5795444f2805afdfcc958f3ac0507.jpg" xlink:type="simple" xlink:show="embed" xlink:actuate="onLoad"/></draw:frame> <draw:frame draw:style-name="media" draw:name="1" text:anchor-type="as-char" draw:z-index="1" svg:width="5.2916666666667cm" style:rel-width="100%" svg:height="5.5682346109175cm" style:rel-height="scale"><draw:image xlink:href="Pictures/38f0afa9ca00ff24299ce26259c7e146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произвольный четырехугольник , в котором точки  и 
являются серединами сторон  и  соответственно.</text:p>
      <text:p text:style-name="Text_20_body">Докажем, что  – параллелограмм </text:p>
      <text:p text:style-name="Text_20_body">Действительно,  – средняя линия треугольника , а  –
средняя линия треугольника .</text:p>
      <text:p text:style-name="Text_20_body">Следовательно,  и .</text:p>
      <text:p text:style-name="Text_20_body">Тогда  - параллелограмм по первому признаку.</text:p>
      <text:p text:style-name="Text_20_body">Доказательство не изменяется, если  – невыпуклый четырехугольни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6:16</meta:creation-date>
    <dc:creator>Generated</dc:creator>
    <dc:date>2026-09-16T14::26:16</dc:date>
    <dc:language>en-US</dc:language>
    <meta:editing-cycles>1</meta:editing-cycles>
    <meta:editing-duration>PT0S</meta:editing-duration>
    <dc:title>math-public:teorema_o_parallelogramme_varinyona</dc:title>
  </office:meta>
</office:document-meta>
</file>