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teorema_styarta"/><text:bookmark-start text:name="__RefHeading___теорема-стюарта_1"/><text:bookmark-start text:name="теорема-стюарта"/>Теорема Стюарта<text:bookmark-end text:name="__RefHeading___теорема-стюарта_1"/><text:bookmark-end text:name="теорема-стюарта"/></text:h>
      <text:h text:style-name="Heading_20_4" text:outline-level="4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p text:style-name="Text_20_body">Первое уравнение домножим на , а второе на :</text:p>
      <text:p text:style-name="Text_20_body">Сложим последние два уравнения:</text:p>
      <text:h text:style-name="Heading_20_4" text:outline-level="4"><text:bookmark-start text:name="__RefHeading___доказательство_3"/><text:bookmark-start text:name="доказательство1"/>Доказательство<text:bookmark-end text:name="__RefHeading___доказательство_3"/><text:bookmark-end text:name="доказательство1"/></text:h>
      <text:p text:style-name="Text_20_body">Первое уравнение домножим на , а второе на :</text:p>
      <text:p text:style-name="Text_20_body">Сложим последние два уравнения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53:30</meta:creation-date>
    <dc:creator>Generated</dc:creator>
    <dc:date>2026-08-20T15::53:30</dc:date>
    <dc:language>en-US</dc:language>
    <meta:editing-cycles>1</meta:editing-cycles>
    <meta:editing-duration>PT0S</meta:editing-duration>
    <dc:title>math-public:teorema_styarta</dc:title>
  </office:meta>
</office:document-meta>
</file>