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f9f08ff1c777fdf3bbe6672bf75962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tretij_priznak_podobiya_treugolnikov"/><text:bookmark-start text:name="__RefHeading___третий-признак-подобия-треугольников_1"/><text:bookmark-start text:name="третий-признак-подобия-треугольников"/>Третий признак подобия треугольников<text:bookmark-end text:name="__RefHeading___третий-признак-подобия-треугольников_1"/><text:bookmark-end text:name="третий-признак-подобия-треугольников"/></text:h>
      <text:p text:style-name="Text_20_body">Если три стороны одного треугольника пропорциональны трем сторонам
другого, то такие треугольники подобны.</text:p>
      <text:p text:style-name="Text_20_body"><draw:frame draw:style-name="media" draw:name="0" text:anchor-type="as-char" draw:z-index="0" svg:width="7.9375cm" style:rel-width="100%" svg:height="5.7922297297297cm" style:rel-height="scale"><draw:image xlink:href="Pictures/ef9f08ff1c777fdf3bbe6672bf759627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h text:style-name="Heading_20_4" text:outline-level="4"><text:bookmark-start text:name="__RefHeading___первый-способ-не-использует-тригонометрию_3"/><text:bookmark-start text:name="первый-способ-не-использует-тригонометрию"/>Первый способ (не использует тригонометрию)<text:bookmark-end text:name="__RefHeading___первый-способ-не-использует-тригонометрию_3"/><text:bookmark-end text:name="первый-способ-не-использует-тригонометрию"/></text:h>
      <text:p text:style-name="Text_20_body">Пусть стороны треугольников  и  пропорциональны:
.<text:line-break/></text:p>
      <text:p text:style-name="Text_20_body">Докажем, что .<text:line-break/></text:p>
      <text:p text:style-name="Text_20_body">Для этого, учитывая второй признак подобия треугольников, достаточно доказать, что $\angle
A=\angle A_1ABC_2\angle 1=\angle A_1,
\angle 2=\angle B_1$.<text:line-break/></text:p>
      <text:p text:style-name="Text_20_body">Треугольники  и  подобны по первому признаку подобия треугольников, поэтому
.<text:line-break/></text:p>
      <text:p text:style-name="Text_20_body">Сравнивая эти равенства с первой пропорцией подобия, получаем:
.<text:line-break/></text:p>
      <text:p text:style-name="Text_20_body">Тогда треугольники  и  равны по трем
сторонам.<text:line-break/></text:p>
      <text:p text:style-name="Text_20_body">Отсюда следует, что , a так как ,
то . </text:p>
      <text:h text:style-name="Heading_20_4" text:outline-level="4"><text:bookmark-start text:name="__RefHeading___второй-способ-использует-тригонометрию_4"/><text:bookmark-start text:name="второй-способ-использует-тригонометрию"/>Второй способ (использует тригонометрию).<text:bookmark-end text:name="__RefHeading___второй-способ-использует-тригонометрию_4"/><text:bookmark-end text:name="второй-способ-использует-тригонометрию"/></text:h>
      <text:p text:style-name="Text_20_body">Рассмотрим треугольники  и  со сторонами  и
.<text:line-break/></text:p>
      <text:p text:style-name="Text_20_body">Докажем, что если , то .<text:line-break/></text:p>
      <text:p text:style-name="Text_20_body">Обозначим .<text:line-break/></text:p>
      <text:p text:style-name="Text_20_body">Тогда .<text:line-break/></text:p>
      <text:p text:style-name="Text_20_body">По теореме косинусов имеем </text:p>
      <text:p text:style-name="Text_20_body">следовательно, .<text:line-break/></text:p>
      <text:p text:style-name="Text_20_body">Аналогично  и $\angle B=\angle
B_1$.<text:line-break/></text:p>
      <text:p text:style-name="Text_20_body">То есть углы треугольников соответственно равны, а стороны пропорциональны, следовательно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31:42</meta:creation-date>
    <dc:creator>Generated</dc:creator>
    <dc:date>2026-09-16T14::31:42</dc:date>
    <dc:language>en-US</dc:language>
    <meta:editing-cycles>1</meta:editing-cycles>
    <meta:editing-duration>PT0S</meta:editing-duration>
    <dc:title>math-public:tretij_priznak_podobiya_treugolnikov</dc:title>
  </office:meta>
</office:document-meta>
</file>