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1dd4e194f09efce08b14c44d7958dc.jpg"/>
  <manifest:file-entry manifest:media-type="image/jpeg" manifest:full-path="Pictures/7440813c3d6f3e4aac09ce24d93d5a54.jpg"/>
  <manifest:file-entry manifest:media-type="image/jpeg" manifest:full-path="Pictures/2b9083118f715a354a581c4ef3bb8c6b.jpg"/>
  <manifest:file-entry manifest:media-type="image/jpeg" manifest:full-path="Pictures/9c96973fab8ee42c6e66c6f9a89783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rigonometricheskie_formuly"/><text:bookmark-start text:name="__RefHeading___основные-формулы-тригонометрии_1"/><text:bookmark-start text:name="основные-формулы-тригонометрии"/>Основные формулы тригонометрии<text:bookmark-end text:name="__RefHeading___основные-формулы-тригонометрии_1"/><text:bookmark-end text:name="основные-формулы-тригонометрии"/></text:h>
      <text:p text:style-name="Text_20_body">Если  – острый угол прямоугольного треугольника, то</text:p>
      <text:list text:style-name="Numbering_20_1" text:continue-numbering="false">
        <text:list-item/>
        <text:list-item/>
        <text:list-item>
          <text:list text:style-name="Numbering_20_1">
            <text:list-item/>
            <text:list-item/>
            <text:list-item/>
          </text:list>
        </text:list-item>
      </text:list>
      <text:p text:style-name="Text_20_body"><draw:frame draw:style-name="media" draw:name="0" text:anchor-type="as-char" draw:z-index="0" svg:width="7.9375cm" style:rel-width="100%" svg:height="4.9570158102767cm" style:rel-height="scale"><draw:image xlink:href="Pictures/781dd4e194f09efce08b14c44d7958dc.jpg" xlink:type="simple" xlink:show="embed" xlink:actuate="onLoad"/></draw:frame>
<draw:frame draw:style-name="media" draw:name="1" text:anchor-type="as-char" draw:z-index="1" svg:width="7.9375cm" style:rel-width="100%" svg:height="4.6302083333333cm" style:rel-height="scale"><draw:image xlink:href="Pictures/7440813c3d6f3e4aac09ce24d93d5a54.jpg" xlink:type="simple" xlink:show="embed" xlink:actuate="onLoad"/></draw:frame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Рассмотрим прямоугольный треугольник , в котором $\angle C=90^\circ,
\angle A=\alpha, BC=a, AC=b, AB=c$.</text:p>
      <text:p text:style-name="Text_20_body">Тогда </text:p>
      <text:p text:style-name="Text_20_body">.</text:p>
      <text:p text:style-name="Text_20_body">Если угол  тупой, то  и
.</text:p>
      <text:p text:style-name="Text_20_body">А так как угол  – острый, то
.</text:p>
      <text:h text:style-name="Heading_20_4" text:outline-level="4"><text:bookmark-start text:name="__RefHeading___докажем-второй-пункт-теоремы_3"/><text:bookmark-start text:name="докажем-второй-пункт-теоремы"/>Докажем второй пункт теоремы.<text:bookmark-end text:name="__RefHeading___докажем-второй-пункт-теоремы_3"/><text:bookmark-end text:name="докажем-второй-пункт-теоремы"/></text:h>
      <text:h text:style-name="Heading_20_4" text:outline-level="4"><text:bookmark-start text:name="__RefHeading___докажем-третий-пункт-теоремы_4"/><text:bookmark-start text:name="докажем-третий-пункт-теоремы"/>Докажем третий пункт теоремы.<text:bookmark-end text:name="__RefHeading___докажем-третий-пункт-теоремы_4"/><text:bookmark-end text:name="докажем-третий-пункт-теоремы"/></text:h>
      <text:p text:style-name="Text_20_body">Рассмотрим прямоугольный треугольник , в котором . Тогда
,
,
.</text:p>
      <text:h text:style-name="Heading_20_2" text:outline-level="2"><text:bookmark-start text:name="__RefHeading___значения-тригонометрических-функций-стандартных-углов_5"/><text:bookmark-start text:name="значения-тригонометрических-функций-стандартных-углов"/>Значения тригонометрических функций стандартных углов<text:bookmark-end text:name="__RefHeading___значения-тригонометрических-функций-стандартных-углов_5"/><text:bookmark-end text:name="значения-тригонометрических-функций-стандартных-углов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, , </text:p>
        </text:list-item>
        <text:list-item>
          <text:p text:style-name="Numbering_20_1_Content_Last"> , , .</text:p>
        </text:list-item>
      </text:list>
      <text:p text:style-name="Text_20_body"><draw:frame draw:style-name="media" draw:name="2" text:anchor-type="as-char" draw:z-index="2" svg:width="3.96875cm" style:rel-width="100%" svg:height="5.8613211743772cm" style:rel-height="scale"><draw:image xlink:href="Pictures/2b9083118f715a354a581c4ef3bb8c6b.jpg" xlink:type="simple" xlink:show="embed" xlink:actuate="onLoad"/></draw:frame><draw:frame draw:style-name="media" draw:name="3" text:anchor-type="as-char" draw:z-index="3" svg:width="3.96875cm" style:rel-width="100%" svg:height="3.9454044117647cm" style:rel-height="scale"><draw:image xlink:href="Pictures/9c96973fab8ee42c6e66c6f9a897837a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Рассмотрим прямоугольный треугольник , в котором .</text:p>
      <text:p text:style-name="Text_20_body">Тогда катет  в два раза меньше гипотенузы : .</text:p>
      <text:p text:style-name="Text_20_body">По теореме Пифагора .</text:p>
      <text:p text:style-name="Text_20_body">Тогда</text:p>
      <text:p text:style-name="Text_20_body">,</text:p>
      <text:p text:style-name="Text_20_body">,</text:p>
      <text:p text:style-name="Text_20_body">,</text:p>
      <text:p text:style-name="Text_20_body">,</text:p>
      <text:p text:style-name="Text_20_body">,</text:p>
      <text:p text:style-name="Text_20_body">.</text:p>
      <text:p text:style-name="Text_20_body">Рассмотрим прямоугольный треугольник , в котором .</text:p>
      <text:p text:style-name="Text_20_body">Обозначим , тогда по теореме Пифагора .</text:p>
      <text:p text:style-name="Text_20_body">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8</meta:creation-date>
    <dc:creator>Generated</dc:creator>
    <dc:date>2026-08-20T14::03:08</dc:date>
    <dc:language>en-US</dc:language>
    <meta:editing-cycles>1</meta:editing-cycles>
    <meta:editing-duration>PT0S</meta:editing-duration>
    <dc:title>math-public:trigonometricheskie_formuly</dc:title>
  </office:meta>
</office:document-meta>
</file>