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5387717670d816e9935c4a1ac8396f0.gif"/>
  <manifest:file-entry manifest:media-type="image/gif" manifest:full-path="Pictures/6e67158993eb327af205adccb0cc6a46.gif"/>
  <manifest:file-entry manifest:media-type="image/gif" manifest:full-path="Pictures/556328e2119ecc55e37ca0427ffeb4b1.gif"/>
  <manifest:file-entry manifest:media-type="image/gif" manifest:full-path="Pictures/e73d7e6c5e6986f4fa3c373190caf5a8.gif"/>
  <manifest:file-entry manifest:media-type="image/gif" manifest:full-path="Pictures/6ce1dac61f2704f4b26d4caf79b316df.gif"/>
  <manifest:file-entry manifest:media-type="image/gif" manifest:full-path="Pictures/ddb28339f7df3b172fe96d2531364d70.gif"/>
  <manifest:file-entry manifest:media-type="image/gif" manifest:full-path="Pictures/7aa1094b3be3ca886173e3159dfa502a.gif"/>
  <manifest:file-entry manifest:media-type="image/gif" manifest:full-path="Pictures/80df1d6213118e96863f65449dd92d19.gif"/>
  <manifest:file-entry manifest:media-type="image/jpeg" manifest:full-path="Pictures/9bd1fff05378d589e5a4b7a77e5734f0.jpg"/>
  <manifest:file-entry manifest:media-type="image/jpeg" manifest:full-path="Pictures/8e48c5c247bbd6e5aa126e5a67d08e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vectmetodkratko"/> Нормаль к плоскости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Смешанное произведение векторов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Векторное произведение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0" svg:width="14.552083333333cm" svg:height="14.552083333333cm"><draw:image xlink:href="Pictures/95387717670d816e9935c4a1ac8396f0.gif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 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1" svg:width="14.552083333333cm" svg:height="14.552083333333cm"><draw:image xlink:href="Pictures/6e67158993eb327af205adccb0cc6a46.gif" xlink:type="simple" xlink:show="embed" xlink:actuate="onLoad"/></draw:frame>1</text:p></draw:text-box></draw:frame></draw:a>                                                                         </text:p>
          </table:table-cell>
          <table:table-cell office:value-type="string" table:style-name="tablecell">
            <text:p text:style-name="tablealignleft"> 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2" svg:width="14.552083333333cm" svg:height="14.552083333333cm"><draw:image xlink:href="Pictures/556328e2119ecc55e37ca0427ffeb4b1.gif" xlink:type="simple" xlink:show="embed" xlink:actuate="onLoad"/></draw:frame>1</text:p></draw:text-box></draw:frame></draw:a>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line-break/><text:line-break/> и  лежат в плоскости <text:line-break/>  </text:p>
          </table:table-cell>
          <table:table-cell office:value-type="string" table:style-name="tablecell">
            <text:p text:style-name="tablealignleft"> <text:line-break/><text:line-break/>  </text:p>
          </table:table-cell>
          <table:table-cell office:value-type="string" table:style-name="tablecell">
            <text:p text:style-name="tablealignleft"> <text:line-break/><text:line-break/>  </text:p>
          </table:table-cell>
        </table:table-row>
      </table:table>
      <text:h text:style-name="Heading_20_2" text:outline-level="2"><text:bookmark-start text:name="__RefHeading___углы_1"/><text:bookmark-start text:name="углы"/>Углы<text:bookmark-end text:name="__RefHeading___углы_1"/><text:bookmark-end text:name="угл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Угол между двумя прямыми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Угол между прямой и плоскостью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Угол между двумя плоскостями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3" svg:width="14.552083333333cm" svg:height="14.552083333333cm"><draw:image xlink:href="Pictures/e73d7e6c5e6986f4fa3c373190caf5a8.gif" xlink:type="simple" xlink:show="embed" xlink:actuate="onLoad"/></draw:frame>1</text:p></draw:text-box></draw:frame></draw:a>                                                </text:p>
          </table:table-cell>
          <table:table-cell office:value-type="string" table:style-name="tablecell">
            <text:p text:style-name="tablealignleft"> 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4" svg:width="14.552083333333cm" svg:height="14.552083333333cm"><draw:image xlink:href="Pictures/6ce1dac61f2704f4b26d4caf79b316df.gif" xlink:type="simple" xlink:show="embed" xlink:actuate="onLoad"/></draw:frame>1</text:p></draw:text-box></draw:frame></draw:a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draw:a xlink:type="simple" xlink:href="http://wiki.sch239.net/math-public/metod_par_plosk_z_1_"><draw:frame draw:style-name="medialeft" draw:name="1 Legend" text:anchor-type="paragraph" draw:z-index="0" svg:width="14.552083333333cm"><draw:text-box><text:p text:style-name="legendcenter"><draw:frame draw:style-name="medialeft" draw:name="1" text:anchor-type="paragraph" draw:z-index="5" svg:width="14.552083333333cm" svg:height="14.552083333333cm"><draw:image xlink:href="Pictures/ddb28339f7df3b172fe96d2531364d70.gif" xlink:type="simple" xlink:show="embed" xlink:actuate="onLoad"/></draw:frame>1</text:p></draw:text-box></draw:frame></draw:a>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line-break/>(оба угла должны быть острыми) <text:line-break/><text:line-break/> и  – направляющие вектора прямых  и   </text:p>
          </table:table-cell>
          <table:table-cell office:value-type="string" table:style-name="tablecell">
            <text:p text:style-name="tablealignleft"> <text:line-break/>(угол  должен быть острым)<text:line-break/><text:line-break/> – направляющий вектор прямой <text:line-break/> – нормаль к плоскости   </text:p>
          </table:table-cell>
          <table:table-cell office:value-type="string" table:style-name="tablecell">
            <text:p text:style-name="tablealignleft"> <text:line-break/>(угол  должен быть острым)<text:line-break/><text:line-break/> и  – нормали к плоскостям  и   </text:p>
          </table:table-cell>
        </table:table-row>
      </table:table>
      <text:h text:style-name="Heading_20_2" text:outline-level="2"><text:bookmark-start text:name="__RefHeading___расстояния-и-объёмы_2"/><text:bookmark-start text:name="расстояния-и-объёмы"/>Расстояния и объёмы<text:bookmark-end text:name="__RefHeading___расстояния-и-объёмы_2"/><text:bookmark-end text:name="расстояния-и-объёмы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Расстояние от точки до плоскости </text:p>
          </table:table-cell>
          <table:table-cell office:value-type="string" table:style-name="tableheader">
            <text:p text:style-name="Table_20_Heading"> Расстояние между двумя скрещивающимися прямыми </text:p>
          </table:table-cell>
          <table:table-cell office:value-type="string" table:style-name="tableheader">
            <text:p text:style-name="Table_20_Heading"> Объём тетраэдра</text:p>
          </table:table-cell>
          <table:table-cell office:value-type="string" table:style-name="tableheader">
            <text:p text:style-name="Table_20_Heading"> Объём параллелепипеда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metod_par_plosk_z_1_"><draw:frame draw:style-name="mediacenter" draw:name="1 Legend" text:anchor-type="paragraph" draw:z-index="0" svg:width="14.552083333333cm"><draw:text-box><text:p text:style-name="legendcenter"><draw:frame draw:style-name="mediacenter" draw:name="1" text:anchor-type="paragraph" draw:z-index="6" svg:width="14.552083333333cm" svg:height="14.552083333333cm"><draw:image xlink:href="Pictures/7aa1094b3be3ca886173e3159dfa502a.gif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1_"><draw:frame draw:style-name="medialeft" draw:name="1 Legend" text:anchor-type="paragraph" draw:z-index="0" svg:width="14.552083333333cm"><draw:text-box><text:p text:style-name="legendcenter"><draw:frame draw:style-name="medialeft" draw:name="1" text:anchor-type="paragraph" draw:z-index="7" svg:width="14.552083333333cm" svg:height="14.552083333333cm"><draw:image xlink:href="Pictures/80df1d6213118e96863f65449dd92d19.gif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1_"><draw:frame draw:style-name="mediacenter" draw:name="1 Legend" text:anchor-type="paragraph" draw:z-index="0" svg:width="11.668125cm"><draw:text-box><text:p text:style-name="legendcenter"><draw:frame draw:style-name="mediacenter" draw:name="1" text:anchor-type="paragraph" draw:z-index="8" svg:width="11.668125cm" svg:height="11.668125cm"><draw:image xlink:href="Pictures/9bd1fff05378d589e5a4b7a77e5734f0.jpg" xlink:type="simple" xlink:show="embed" xlink:actuate="onLoad"/></draw:frame>1</text:p></draw:text-box></draw:frame></draw:a>  </text:p>
          </table:table-cell>
          <table:table-cell office:value-type="string" table:style-name="tablecell">
            <text:p text:style-name="tablealignleft"><draw:a xlink:type="simple" xlink:href="http://wiki.sch239.net/math-public/metod_par_plosk_z_1_"><draw:frame draw:style-name="mediacenter" draw:name="1 Legend" text:anchor-type="paragraph" draw:z-index="0" svg:width="11.668125cm"><draw:text-box><text:p text:style-name="legendcenter"><draw:frame draw:style-name="mediacenter" draw:name="1" text:anchor-type="paragraph" draw:z-index="9" svg:width="11.668125cm" svg:height="11.668125cm"><draw:image xlink:href="Pictures/8e48c5c247bbd6e5aa126e5a67d08e02.jpg" xlink:type="simple" xlink:show="embed" xlink:actuate="onLoad"/></draw:frame>1</text:p></draw:text-box></draw:frame></draw:a></text:p>
          </table:table-cell>
        </table:table-row>
        <table:table-row>
          <table:table-cell office:value-type="string" table:style-name="tablecell">
            <text:p text:style-name="tablealignleft"> <text:line-break/><text:line-break/> и  лежат в плоскости <text:line-break/> соединяет точку  и любую точку из плоскости </text:p>
          </table:table-cell>
          <table:table-cell office:value-type="string" table:style-name="tablecell">
            <text:p text:style-name="tablealignleft"><text:line-break/><text:line-break/> и  – направляющие вектора прямых<text:line-break/> произвольный вектор, соединяющий прямые  и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41</meta:creation-date>
    <dc:creator>Generated</dc:creator>
    <dc:date>2026-09-16T14::24:41</dc:date>
    <dc:language>en-US</dc:language>
    <meta:editing-cycles>1</meta:editing-cycles>
    <meta:editing-duration>PT0S</meta:editing-duration>
    <dc:title>math-public:vectmetodkratko</dc:title>
  </office:meta>
</office:document-meta>
</file>