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vectornoye_proizvedenie_cherez_opredelitel"/><text:bookmark-start text:name="__RefHeading___определение-равных-векторов_1"/><text:bookmark-start text:name="определение-равных-векторов"/>Определение равных векторов<text:bookmark-end text:name="__RefHeading___определение-равных-векторов_1"/><text:bookmark-end text:name="определение-равных-векторов"/></text:h>
      <text:p text:style-name="Text_20_body">Два вектора равны тогда и только тогда, когда они сонаправлены и их длины равны.</text:p>
      <text:p text:style-name="Text_20_body">Таким образом равенство векторов не зависит от выбора системы координат в пространстве. Более того, в разных системах координат равные векторы могут иметь различающиеся координаты, но при этом сами векторы будут равны.</text:p>
      <text:h text:style-name="Heading_20_3" text:outline-level="3"><text:bookmark-start text:name="__RefHeading___определение-векторного-произведения_2"/><text:bookmark-start text:name="определение-векторного-произведения"/>Определение векторного произведения<text:bookmark-end text:name="__RefHeading___определение-векторного-произведения_2"/><text:bookmark-end text:name="определение-векторного-произведения"/></text:h>
      <text:p text:style-name="Text_20_body">Пусть дана система координат , в которой  – правый базис.</text:p>
      <text:p text:style-name="Text_20_body">Пусть в данной системе координат  и .</text:p>
      <text:p text:style-name="Text_20_body">Тогда вектор, который получается в результате подсчёта определителя  обозначим  – векторное произведение векторов  и  в системе координат .</text:p>
      <text:h text:style-name="Heading_20_4" text:outline-level="4"><text:bookmark-start text:name="__RefHeading___замечание_3"/><text:bookmark-start text:name="замечание"/>Замечание<text:bookmark-end text:name="__RefHeading___замечание_3"/><text:bookmark-end text:name="замечание"/></text:h>
      <text:p text:style-name="Text_20_body">Так как в разных системах координат вектора  и  будут иметь разные координаты, то результат векторного умножения  на  теоретически может зависеть от выбора системы координат. Поэтому используется обозначение , а не просто .</text:p>
      <text:p text:style-name="Text_20_body">Например, в одной системе координат векторное произведение могло дать вектор , а во второй системе координат мог получится другой вектор: .</text:p>
      <text:h text:style-name="Heading_20_3" text:outline-level="3"><text:bookmark-start text:name="__RefHeading___формулы-поворота_4"/><text:bookmark-start text:name="формулы-поворота"/>Формулы поворота<text:bookmark-end text:name="__RefHeading___формулы-поворота_4"/><text:bookmark-end text:name="формулы-поворота"/></text:h>
      <text:p text:style-name="Text_20_body">Пусть система координат  получается из системы координат  поворотом вокруг оси  на угол .</text:p>
      <text:p text:style-name="Text_20_body">Пусть  – это координаты точки  в системе координат , а  – координаты точки в системе координат . Тогда верны следующие соотношения:
</text:p>
      <text:h text:style-name="Heading_20_2" text:outline-level="2"><text:bookmark-start text:name="__RefHeading___теорема-1_5"/><text:bookmark-start text:name="теорема-1"/>Теорема 1<text:bookmark-end text:name="__RefHeading___теорема-1_5"/><text:bookmark-end text:name="теорема-1"/></text:h>
      <text:p text:style-name="Text_20_body">При повороте системы координат вокруг одной из осей результат векторного произведения не изменяется, как вектор.</text:p>
      <text:h text:style-name="Heading_20_4" text:outline-level="4"><text:bookmark-start text:name="__RefHeading___что-означает-формулировка_6"/><text:bookmark-start text:name="что-означает-формулировка"/>Что означает формулировка?<text:bookmark-end text:name="__RefHeading___что-означает-формулировка_6"/><text:bookmark-end text:name="что-означает-формулировка"/></text:h>
      <text:p text:style-name="Text_20_body">Пусть система координат  получается из системы координат  поворотом вокруг оси  на угол .</text:p>
      <text:p text:style-name="Text_20_body">Будем откладывать вектора , ,  и  от начала координат.</text:p>
      <text:p text:style-name="Text_20_body">Пусть в первой системе координат вектор  имеет координаты , а вектор  имеет координаты .<text:line-break/>
Пусть конец вектора  – это точка . Тогда эта точка  в первой системе координат имеет координаты .</text:p>
      <text:p text:style-name="Text_20_body">После поворота системы координат вектор  (в новой системе координат) будет иметь координаты
.<text:line-break/>
После поворота системы координат вектор  (в новой системе координат) будет иметь координаты .<text:line-break/>
Пусть конец вектора  – это точка . Тогда эта точка  во второй системе координат имеет координаты .</text:p>
      <text:p text:style-name="Text_20_body">Докажем, что точки  и  совпадают. Для этого:</text:p>
      <text:list text:style-name="Numbering_20_1" text:continue-numbering="false">
        <text:list-item>
          <text:p text:style-name="Numbering_20_1_Content_First"> найдем координаты точки  в новой системе координат, посчитав ;</text:p>
        </text:list-item>
        <text:list-item>
          <text:p text:style-name="Numbering_20_1_Content"> найдем координаты точки  тоже в новой системе координат;</text:p>
        </text:list-item>
        <text:list-item>
          <text:p text:style-name="Numbering_20_1_Content"> если координаты точки  совпадут с координатами точки  (и те, и другие в новой системе координат), то и сами точки совпадают;</text:p>
        </text:list-item>
        <text:list-item>
          <text:p text:style-name="Numbering_20_1_Content_Last"> тогда и векторы  и  будут равны в смысле длины и направления.</text:p>
        </text:list-item>
      </text:list>
      <text:h text:style-name="Heading_20_4" text:outline-level="4"><text:bookmark-start text:name="__RefHeading___доказательство_7"/><text:bookmark-start text:name="доказательство"/>Доказательство<text:bookmark-end text:name="__RefHeading___доказательство_7"/><text:bookmark-end text:name="доказательство"/></text:h>
      <text:p text:style-name="Text_20_body">Пусть система координат  получается из системы координат  поворотом вокруг оси  на угол .</text:p>
      <text:p text:style-name="Text_20_body">Будем откладывать вектора , ,  и  от начала координат.</text:p>
      <text:p text:style-name="Text_20_body">Пусть в первой системе координат вектор  имеет координаты , а вектор  имеет координаты .<text:line-break/>
Пусть конец вектора  – это точка . Тогда эта точка  в первой системе координат имеет координаты .</text:p>
      <text:p text:style-name="Text_20_body">Применяя формулу поворота системы координат, получим, что координаты точки  во второй системе координат равны </text:p>
      <text:p text:style-name="Text_20_body">Во второй системе координат вектор  имеет координаты .</text:p>
      <text:p text:style-name="Text_20_body">Во второй системе координат вектор  имеет координаты .</text:p>
      <text:p text:style-name="Text_20_body">Вычислим координаты вектора  (это координаты во второй системе координат):</text:p>
      <text:p text:style-name="Text_20_body">По новой оси :</text:p>
      <text:p text:style-name="Text_20_body">По новой оси :</text:p>
      <text:p text:style-name="Text_20_body">По новой оси :</text:p>
      <text:p text:style-name="Text_20_body">Таким образом мы нашли координаты точки  во второй системе координат. И эти координаты совпали с координатами точки  в той же, второй, системе координат. Значит и сами точки  и  совпадают. Значит и вектора  и  равны в смысле длины и направления.</text:p>
      <text:p text:style-name="Text_20_body">Случаи вращения вокруг осей  и  доказываются аналогично.</text:p>
      <text:h text:style-name="Heading_20_2" text:outline-level="2"><text:bookmark-start text:name="__RefHeading___теорема-2_8"/><text:bookmark-start text:name="теорема-2"/>Теорема 2<text:bookmark-end text:name="__RefHeading___теорема-2_8"/><text:bookmark-end text:name="теорема-2"/></text:h>
      <text:p text:style-name="Text_20_body">Пусть  – правый базис системы координат. Рассмотрим неколлинеарные вектора  и . Тогда вектора  образуют правую тройку векторов.</text:p>
      <text:h text:style-name="Heading_20_4" text:outline-level="4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p text:style-name="Text_20_body">Ясно, что вектора  и  можно отложить от начала координат, что не меняет вектор .</text:p>
      <text:p text:style-name="Text_20_body">Повернем систему координат так, чтобы вектор  был сонаправлен с осью , а вектор  лежал бы в плоскости . </text:p>
      <text:p text:style-name="Text_20_body">Этого можно добиться тремя последовательными поворотами:</text:p>
      <text:list text:style-name="Numbering_20_1" text:continue-numbering="false">
        <text:list-item>
          <text:p text:style-name="Numbering_20_1_Content_First"> Сначала повернем систему координат вокруг оси  так, чтобы вектор  попал в плоскость новых осей  и .</text:p>
        </text:list-item>
        <text:list-item>
          <text:p text:style-name="Numbering_20_1_Content"> Затем повернем систему координат вокруг новой оси  так, чтобы вектор  оказался сонаправлен с осью .</text:p>
        </text:list-item>
        <text:list-item>
          <text:p text:style-name="Numbering_20_1_Content_Last"> И, наконец, повернем систему координат вокруг новой оси  так, чтобы вектор  попал в плоскость новых осей  и .</text:p>
        </text:list-item>
      </text:list>
      <text:p text:style-name="Text_20_body">При поворотах вокруг осей координат результат векторного произведения не изменяется. Значит, если мы докажем, что в конечной системе координат вектора  и  образуют правую тройку, то и в изначальной системе координат эти вектора образовывали правую тройку, так как это будут те же самые вектора в смысле длин и направлений.</text:p>
      <text:p text:style-name="Text_20_body">В новой системе координат вектор  будет иметь координаты , а вектор  будет иметь координаты .</text:p>
      <text:p text:style-name="Text_20_body">Причем , так как , и , так как вектор  сонаправлен с осью .</text:p>
      <text:p text:style-name="Text_20_body">Кроме того , так как иначе бы вектора  и  были бы коллинеарны. </text:p>
      <text:p text:style-name="Text_20_body">Тогда .</text:p>
      <text:p text:style-name="Text_20_body">Если , то , а значит вектор  направлен вдоль оси  вверх, и тогда видно, что вектора  образуют правую тройку векторов.</text:p>
      <text:p text:style-name="Text_20_body">Если , то , а значит вектор  направлен вдоль оси  вниз. Но поскольку кратчайшее вращение вектора  к вектору  теперь происходит в другую сторону, то  снова образуют правую тройку векторов.</text:p>
      <text:h text:style-name="Heading_20_2" text:outline-level="2"><text:bookmark-start text:name="__RefHeading___теорема-3_10"/><text:bookmark-start text:name="теорема-3"/>Теорема 3<text:bookmark-end text:name="__RefHeading___теорема-3_10"/><text:bookmark-end text:name="теорема-3"/></text:h>
      <text:p text:style-name="Text_20_body">Результат векторного произведения, как вектор, не зависит от выбора системы координат, если обе системы координат будут «правыми».</text:p>
      <text:h text:style-name="Heading_20_3" text:outline-level="3"><text:bookmark-start text:name="__RefHeading___доказательство_11"/><text:bookmark-start text:name="доказательство2"/>Доказательство<text:bookmark-end text:name="__RefHeading___доказательство_11"/><text:bookmark-end text:name="доказательство2"/></text:h>
      <text:p text:style-name="Text_20_body">Любые две правые системы координат можно совместить последовательным применением параллельного переноса и трёх поворотов вокруг осей координат.</text:p>
      <text:p text:style-name="Text_20_body">Но при параллельном переносе системы координат векторное произведение очевидно не изменяется, так как и базис и координаты векторов остаются прежними.</text:p>
      <text:p text:style-name="Text_20_body">А при поворотах вокруг осей координат векторное произведение не изменяется в силу Теоремы 1.</text:p>
      <text:p text:style-name="Text_20_body">Таким образом, если использовать только правые системы координат, можно не использовать индексы  или  при обозначении векторного произведения, а писать прос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3:54</meta:creation-date>
    <dc:creator>Generated</dc:creator>
    <dc:date>2026-08-20T15::33:54</dc:date>
    <dc:language>en-US</dc:language>
    <meta:editing-cycles>1</meta:editing-cycles>
    <meta:editing-duration>PT0S</meta:editing-duration>
    <dc:title>math-public:vectornoye_proizvedenie_cherez_opredelitel</dc:title>
  </office:meta>
</office:document-meta>
</file>