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dc51286086355fabe0a69a14da9afb.jpg"/>
  <manifest:file-entry manifest:media-type="image/jpeg" manifest:full-path="Pictures/b650eb45993348725c95b8c145d4554a.jpg"/>
  <manifest:file-entry manifest:media-type="image/jpeg" manifest:full-path="Pictures/3271cc2fba8e74657b95f81e1832c0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vektornoe-uravnenie-pryamoj"/><text:bookmark-start text:name="__RefHeading___векторное-уравнение-прямой_1"/><text:bookmark-start text:name="векторное-уравнение-прямой"/>Векторное уравнение прямой<text:bookmark-end text:name="__RefHeading___векторное-уравнение-прямой_1"/><text:bookmark-end text:name="векторное-уравнение-прямой"/></text:h>
      <text:p text:style-name="Text_20_body">, где  – переменная точка прямой 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9.9747916666667cm" style:rel-width="100%" svg:height="5.23875cm" style:rel-height="scale"><draw:image xlink:href="Pictures/1ddc51286086355fabe0a69a14da9af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3554166666667cm" style:rel-width="100%" svg:height="4.445cm" style:rel-height="scale"><draw:image xlink:href="Pictures/b650eb45993348725c95b8c145d4554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9.68375cm" style:rel-width="100%" svg:height="4.365625cm" style:rel-height="scale"><draw:image xlink:href="Pictures/3271cc2fba8e74657b95f81e1832c0f8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  <text:span text:style-name="Emphasis">рис. 1a</text:span>  </text:p>
          </table:table-cell>
          <table:table-cell office:value-type="string" table:style-name="tableheader">
            <text:p text:style-name="Table_20_Heading">  <text:span text:style-name="Emphasis">рис. 1b</text:span>  </text:p>
          </table:table-cell>
          <table:table-cell office:value-type="string" table:style-name="tableheader">
            <text:p text:style-name="Table_20_Heading">  <text:span text:style-name="Emphasis">рис. 1c</text:span>  </text:p>
          </table:table-cell>
        </table:table-row>
      </table:table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усть  – произвольная точка прямой .</text:p>
      <text:p text:style-name="Text_20_body">Тогда вектора  и  коллинеарны, и, следовательно существует такое число , что .</text:p>
      <text:p text:style-name="Text_20_body">Тогда, взяв произвольную точку , можно написать $\overrightarrow{OX}=\overrightarrow{OA}+\overrightarrow{AX}=\overrightarrow{OA}+t\cdot
\overrightarrow{AB}$.</text:p>
      <text:p text:style-name="Text_20_body">Таким образом для произвольной точки  прямой  можно написать уравнение .</text:p>
      <text:p text:style-name="Text_20_body">При этом очевидно, что для каждого числа  существует единственная точка , для которой равенство будет верно, и наоборот.</text:p>
      <text:h text:style-name="Heading_20_2" text:outline-level="2"><text:bookmark-start text:name="__RefHeading___вторая-векторная-форма-уравнения-прямой_3"/><text:bookmark-start text:name="вторая-векторная-форма-уравнения-прямой"/>Вторая векторная форма уравнения прямой<text:bookmark-end text:name="__RefHeading___вторая-векторная-форма-уравнения-прямой_3"/><text:bookmark-end text:name="вторая-векторная-форма-уравнения-прямой"/></text:h>
      <text:p text:style-name="Text_20_body">, где  – переменная точка прямой , причем</text:p>
      <text:list text:style-name="Numbering_20_1" text:continue-numbering="false">
        <text:list-item>
          <text:p text:style-name="Numbering_20_1_Content_First">  лежит между точками  и , если </text:p>
        </text:list-item>
        <text:list-item>
          <text:p text:style-name="Numbering_20_1_Content">  лежит за точкой , если </text:p>
        </text:list-item>
        <text:list-item>
          <text:p text:style-name="Numbering_20_1_Content">  лежит за точкой , если </text:p>
        </text:list-item>
        <text:list-item>
          <text:p text:style-name="Numbering_20_1_Content">  совпадает с точкой , если </text:p>
        </text:list-item>
        <text:list-item>
          <text:p text:style-name="Numbering_20_1_Content_Last">  совпадает с точкой , если .</text:p>
        </text:list-item>
      </text:list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Преобразуем правую часть данного уравнения: $\overrightarrow{OX}=(1-t)\cdot \overrightarrow{OA}+t\cdot
\overrightarrow{OB}=\overrightarrow{OA}+t\cdot(\overrightarrow{OB}-\overrightarrow{OA})=\overrightarrow{OA}+t\cdot
\overrightarrow{AB}$.</text:p>
      <text:p text:style-name="Text_20_body">То есть .</text:p>
      <text:p text:style-name="Text_20_body">Тогда, перенеся вектор  в правую часть и преобразовав разность по правилу треугольника,
получим .</text:p>
      <text:p text:style-name="Text_20_body">Откуда в силу определения умножения вектора на число ясно, что точка  лежит между точками  и , если , лежит за точкой , если , лежит за точкой , если , совпадает с точкой , если , совпадает с точкой , есл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8</meta:creation-date>
    <dc:creator>Generated</dc:creator>
    <dc:date>2026-08-20T14::04:28</dc:date>
    <dc:language>en-US</dc:language>
    <meta:editing-cycles>1</meta:editing-cycles>
    <meta:editing-duration>PT0S</meta:editing-duration>
    <dc:title>math-public:vektornoe-uravnenie-pryamoj</dc:title>
  </office:meta>
</office:document-meta>
</file>