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21396f99ea8ea1d8b82d7a66b779c5.jpg"/>
  <manifest:file-entry manifest:media-type="image/jpeg" manifest:full-path="Pictures/c77203be68b5713a807c3ec2ba87f433.jpg"/>
  <manifest:file-entry manifest:media-type="image/jpeg" manifest:full-path="Pictures/a830aa555807ce651a30a1bfac128611.jpg"/>
  <manifest:file-entry manifest:media-type="image/jpeg" manifest:full-path="Pictures/5f82b304f78b34b94c9340a4bad0b00e.jpg"/>
  <manifest:file-entry manifest:media-type="image/jpeg" manifest:full-path="Pictures/d63071c7b3328531e604df9692a8125b.jpg"/>
  <manifest:file-entry manifest:media-type="image/jpeg" manifest:full-path="Pictures/8c59615e15b0545a371e6aaba005ebeb.jpg"/>
  <manifest:file-entry manifest:media-type="image/jpeg" manifest:full-path="Pictures/b05cd7f5266929b27e4163c097468b4c.jpg"/>
  <manifest:file-entry manifest:media-type="image/jpeg" manifest:full-path="Pictures/774383231a800d20d3c50ab8a02ca2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ektory-koordinaty-vektorov"/><text:bookmark-start text:name="__RefHeading___координаты-векторов_1"/><text:bookmark-start text:name="координаты-векторов"/>Координаты векторов<text:bookmark-end text:name="__RefHeading___координаты-векторов_1"/><text:bookmark-end text:name="координаты-векторов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Линейной комбинацией векторов  и  называется вектор .</text:p>
      <text:p text:style-name="Text_20_body">Числа  и  называются коэффициентами линейной комбинации.</text:p>
      <text:h text:style-name="Heading_20_2" text:outline-level="2"><text:bookmark-start text:name="__RefHeading___лемма_3"/><text:bookmark-start text:name="лемма"/>Лемма<text:bookmark-end text:name="__RefHeading___лемма_3"/><text:bookmark-end text:name="лемма"/></text:h>
      <text:p text:style-name="Text_20_body">Если вектора  и  неколлинеарны и , то .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Предположим, что . Тогда можно выразить
, откуда следует, что , что противоречит условию. Таким образом . Аналогично
можно доказать, что .</text:p>
      <text:h text:style-name="Heading_20_2" text:outline-level="2"><text:bookmark-start text:name="__RefHeading___теорема-о-разложении-вектора-на-составляющие_5"/><text:bookmark-start text:name="теорема-о-разложении-вектора-на-составляющие"/>Теорема о разложении вектора на составляющие<text:bookmark-end text:name="__RefHeading___теорема-о-разложении-вектора-на-составляющие_5"/><text:bookmark-end text:name="теорема-о-разложении-вектора-на-составляющие"/></text:h>
      <text:p text:style-name="Text_20_body">Любой вектор можно единственным образом представить в виде линейной
комбинации двух наперед заданных неколлинеарных векторов.</text:p>
      <text:p text:style-name="Text_20_body"><draw:frame draw:style-name="media" draw:name="0" text:anchor-type="as-char" draw:z-index="0" svg:width="3.96875cm" style:rel-width="100%" svg:height="3.4086441532258cm" style:rel-height="scale"><draw:image xlink:href="Pictures/f721396f99ea8ea1d8b82d7a66b779c5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Пусть  и  – данные неколлинеарные векторы.</text:p>
      <text:p text:style-name="Text_20_body">Докажем, что любой вектор  можно разложить по векторам
 и .</text:p>
      <text:p text:style-name="Text_20_body">Возможны два случая.</text:p>
      <text:h text:style-name="Heading_20_4" text:outline-level="4"><text:bookmark-start text:name="__RefHeading___первый-случай_7"/><text:bookmark-start text:name="первый-случай"/>Первый случай<text:bookmark-end text:name="__RefHeading___первый-случай_7"/><text:bookmark-end text:name="первый-случай"/></text:h>
      <text:p text:style-name="Text_20_body">Вектор  коллинеарен одному из векторов  и , например вектору .</text:p>
      <text:p text:style-name="Text_20_body">В этом случае по теореме \ref{139} вектор  можно представить в виде , где  – некоторое число, и, следовательно, , то есть вектор  разложен по векторам  и .</text:p>
      <text:h text:style-name="Heading_20_4" text:outline-level="4"><text:bookmark-start text:name="__RefHeading___второй-случай_8"/><text:bookmark-start text:name="второй-случай"/>Второй случай<text:bookmark-end text:name="__RefHeading___второй-случай_8"/><text:bookmark-end text:name="второй-случай"/></text:h>
      <text:p text:style-name="Text_20_body">Вектор  не коллинеарен ни вектору , ни вектору .</text:p>
      <text:p text:style-name="Text_20_body">Отметим какую-нибудь точку  и отложим от неё векторы .</text:p>
      <text:p text:style-name="Text_20_body">Через точку  проведём прямую, параллельную прямой , и обозначим через  точку пересечения этой прямой с прямой .</text:p>
      <text:p text:style-name="Text_20_body">По правилу треугольника . Но векторы  и  коллинеарны соответственно векторам  и , поэтому существуют числа  и , такие, что .</text:p>
      <text:p text:style-name="Text_20_body">Следовательно, , то есть вектор  разложен по векторам  и . </text:p>
      <text:p text:style-name="Text_20_body">Докажем теперь, что коэффициенты  и  разложения определяются единственным образом.</text:p>
      <text:p text:style-name="Text_20_body">Допустим, что наряду с разложением  имеет место разложение .</text:p>
      <text:p text:style-name="Text_20_body">Вычитая второе равенство из первого и используя правила действий над векторами, получаем .</text:p>
      <text:p text:style-name="Text_20_body">Но это равенство может выполняться, только если .</text:p>
      <text:p text:style-name="Text_20_body">В самом деле, если предположить, что например , то из полученного равенства найдем , а значит, векторы  и  коллинеарны.</text:p>
      <text:p text:style-name="Text_20_body">Но это противоречит условию теоремы.</text:p>
      <text:p text:style-name="Text_20_body">Следовательно,   и .</text:p>
      <text:p text:style-name="Text_20_body">Откуда  и .</text:p>
      <text:p text:style-name="Text_20_body">Это и означает, что коэффициенты разложения вектора  определяются единственным образом.</text:p>
      <text:h text:style-name="Heading_20_2" text:outline-level="2"><text:bookmark-start text:name="__RefHeading___определение_9"/><text:bookmark-start text:name="определение1"/>Определение<text:bookmark-end text:name="__RefHeading___определение_9"/><text:bookmark-end text:name="определение1"/></text:h>
      <text:p text:style-name="Text_20_body">Пусть прямая , а прямая , кроме того , и ,
 (рис. \ref{pic142}).</text:p>
      <text:p text:style-name="Text_20_body">Тогда говорят, что на плоскости  задана прямоугольная система координат, а коэффициенты разложения произвольного вектора  по базису  называются координатами вектора  в этой
системе координат. То есть, если , то говорят, что вектор  имеет координаты . </text:p>
      <text:p text:style-name="Text_20_body">Вектора  и  называют координатными ортами.</text:p>
      <text:p text:style-name="Text_20_body"><draw:frame draw:style-name="media" draw:name="1" text:anchor-type="as-char" draw:z-index="1" svg:width="3.96875cm" style:rel-width="100%" svg:height="3.1910122478386cm" style:rel-height="scale"><draw:image xlink:href="Pictures/c77203be68b5713a807c3ec2ba87f433.jpg" xlink:type="simple" xlink:show="embed" xlink:actuate="onLoad"/></draw:frame></text:p>
      <text:h text:style-name="Heading_20_2" text:outline-level="2"><text:bookmark-start text:name="__RefHeading___теорема_10"/><text:bookmark-start text:name="теорема"/>Теорема<text:bookmark-end text:name="__RefHeading___теорема_10"/><text:bookmark-end text:name="теорема"/></text:h>
      <text:p text:style-name="Text_20_body">Если вектор  в системе координат  имеет координаты , то числа  и  совпадают с проекциями вектора  на координатные оси  и  соответственно, то есть  и .</text:p>
      <text:h text:style-name="Heading_20_2" text:outline-level="2"><text:bookmark-start text:name="__RefHeading___определение_11"/><text:bookmark-start text:name="определение2"/>Определение<text:bookmark-end text:name="__RefHeading___определение_11"/><text:bookmark-end text:name="определение2"/></text:h>
      <text:p text:style-name="Text_20_body">Радиус-вектором точки  в системе координат  называют вектор
.</text:p>
      <text:p text:style-name="Text_20_body"><draw:frame draw:style-name="media" draw:name="2" text:anchor-type="as-char" draw:z-index="2" svg:width="3.96875cm" style:rel-width="100%" svg:height="3.7735655737705cm" style:rel-height="scale"><draw:image xlink:href="Pictures/a830aa555807ce651a30a1bfac128611.jpg" xlink:type="simple" xlink:show="embed" xlink:actuate="onLoad"/></draw:frame></text:p>
      <text:h text:style-name="Heading_20_2" text:outline-level="2"><text:bookmark-start text:name="__RefHeading___теорема_12"/><text:bookmark-start text:name="теорема1"/>Теорема<text:bookmark-end text:name="__RefHeading___теорема_12"/><text:bookmark-end text:name="теорема1"/></text:h>
      <text:list text:style-name="Numbering_20_1" text:continue-numbering="false">
        <text:list-item>
          <text:p text:style-name="Numbering_20_1_Content_First"> Два вектора равны тогда и только тогда, когда их координаты соответственно равны.</text:p>
        </text:list-item>
        <text:list-item>
          <text:p text:style-name="Numbering_20_1_Content"> При сложении векторов их соответствующие координаты складываются.</text:p>
        </text:list-item>
        <text:list-item>
          <text:p text:style-name="Numbering_20_1_Content_Last"> При умножении вектора на число его координаты умножаются на это число.</text:p>
        </text:list-item>
      </text:list>
      <text:h text:style-name="Heading_20_3" text:outline-level="3"><text:bookmark-start text:name="__RefHeading___доказательство_13"/><text:bookmark-start text:name="доказательство2"/>Доказательство<text:bookmark-end text:name="__RefHeading___доказательство_13"/><text:bookmark-end text:name="доказательство2"/></text:h>
      <text:h text:style-name="Heading_20_4" text:outline-level="4"><text:bookmark-start text:name="__RefHeading___первое_14"/><text:bookmark-start text:name="первое"/>Первое<text:bookmark-end text:name="__RefHeading___первое_14"/><text:bookmark-end text:name="первое"/></text:h>
      <text:p text:style-name="Text_20_body">Пусть , .</text:p>
      <text:p text:style-name="Text_20_body">Тогда  или . Так как , то по лемме \ref{lmm-lin-nezavisimost} , то есть  и . </text:p>
      <text:p text:style-name="Text_20_body">Обратно, если , и , то очевидно .</text:p>
      <text:h text:style-name="Heading_20_4" text:outline-level="4"><text:bookmark-start text:name="__RefHeading___второе_15"/><text:bookmark-start text:name="второе"/>Второе<text:bookmark-end text:name="__RefHeading___второе_15"/><text:bookmark-end text:name="второе"/></text:h>
      <text:p text:style-name="Text_20_body">Рассмотрим вектора  и . </text:p>
      <text:p text:style-name="Text_20_body">Так как  и  то, пользуясь свойствами сложения векторов и умножения вектора на число, получим: .</text:p>
      <text:p text:style-name="Text_20_body">Отсюда следует, что координаты вектора  равны .</text:p>
      <text:h text:style-name="Heading_20_4" text:outline-level="4"><text:bookmark-start text:name="__RefHeading___третье_16"/><text:bookmark-start text:name="третье"/>Третье<text:bookmark-end text:name="__RefHeading___третье_16"/><text:bookmark-end text:name="третье"/></text:h>
      <text:p text:style-name="Text_20_body">Пусть вектор  имеет координаты .</text:p>
      <text:p text:style-name="Text_20_body">Тогда вектор , то есть координаты вектора  равны .</text:p>
      <text:h text:style-name="Heading_20_2" text:outline-level="2"><text:bookmark-start text:name="__RefHeading___теорема_17"/><text:bookmark-start text:name="теорема2"/>Теорема<text:bookmark-end text:name="__RefHeading___теорема_17"/><text:bookmark-end text:name="теорема2"/></text:h>
      <text:p text:style-name="Text_20_body">Координаты радиус-вектора совпадают с координатами его конца.</text:p>
      <text:p text:style-name="Text_20_body"><draw:frame draw:style-name="media" draw:name="3" text:anchor-type="as-char" draw:z-index="3" svg:width="3.96875cm" style:rel-width="100%" svg:height="3.7735655737705cm" style:rel-height="scale"><draw:image xlink:href="Pictures/5f82b304f78b34b94c9340a4bad0b00e.jpg" xlink:type="simple" xlink:show="embed" xlink:actuate="onLoad"/></draw:frame>
<draw:frame draw:style-name="media" draw:name="4" text:anchor-type="as-char" draw:z-index="4" svg:width="3.96875cm" style:rel-width="100%" svg:height="3.4584821428571cm" style:rel-height="scale"><draw:image xlink:href="Pictures/d63071c7b3328531e604df9692a8125b.jpg" xlink:type="simple" xlink:show="embed" xlink:actuate="onLoad"/></draw:frame></text:p>
      <text:h text:style-name="Heading_20_3" text:outline-level="3"><text:bookmark-start text:name="__RefHeading___доказательство_18"/><text:bookmark-start text:name="доказательство3"/>Доказательство<text:bookmark-end text:name="__RefHeading___доказательство_18"/><text:bookmark-end text:name="доказательство3"/></text:h>
      <text:p text:style-name="Text_20_body">Пусть .</text:p>
      <text:p text:style-name="Text_20_body">Докажем, что  и .</text:p>
      <text:p text:style-name="Text_20_body">В самом деле, если , то , а векторы  и  сонаправлены.</text:p>
      <text:p text:style-name="Text_20_body">Поэтому .</text:p>
      <text:p text:style-name="Text_20_body">Если , то , а векторы  и  противоположно направлены.</text:p>
      <text:p text:style-name="Text_20_body">Поэтому .</text:p>
      <text:p text:style-name="Text_20_body">Наконец, если , то  и равенство  в этом случае также справедливо.</text:p>
      <text:p text:style-name="Text_20_body">Таким образом, в любом случае .</text:p>
      <text:p text:style-name="Text_20_body">Аналогично доказывается, что .</text:p>
      <text:p text:style-name="Text_20_body">Следовательно, .</text:p>
      <text:p text:style-name="Text_20_body">Отсюда следует, что координаты радиус-вектора  равны , то есть равны соответствующим координатам точки .</text:p>
      <text:h text:style-name="Heading_20_2" text:outline-level="2"><text:bookmark-start text:name="__RefHeading___связь-координат-вектора-и-координат-его-начала-и-конца_19"/><text:bookmark-start text:name="связь-координат-вектора-и-координат-его-начала-и-конца"/>Связь координат вектора и координат его начала и конца<text:bookmark-end text:name="__RefHeading___связь-координат-вектора-и-координат-его-начала-и-конца_19"/><text:bookmark-end text:name="связь-координат-вектора-и-координат-его-начала-и-конца"/></text:h>
      <text:p text:style-name="Text_20_body">Координаты вектора  равны разностям соответствующих координат точек  и . </text:p>
      <text:p text:style-name="Text_20_body"><draw:frame draw:style-name="media" draw:name="5" text:anchor-type="as-char" draw:z-index="5" svg:width="7.9375cm" style:rel-width="100%" svg:height="5.2916666666667cm" style:rel-height="scale"><draw:image xlink:href="Pictures/8c59615e15b0545a371e6aaba005ebeb.jpg" xlink:type="simple" xlink:show="embed" xlink:actuate="onLoad"/></draw:frame></text:p>
      <text:h text:style-name="Heading_20_3" text:outline-level="3"><text:bookmark-start text:name="__RefHeading___доказательство_20"/><text:bookmark-start text:name="доказательство4"/>Доказательство<text:bookmark-end text:name="__RefHeading___доказательство_20"/><text:bookmark-end text:name="доказательство4"/></text:h>
      <text:p text:style-name="Text_20_body">Пусть точка  имеет координаты , а точка  имеет координаты .</text:p>
      <text:p text:style-name="Text_20_body">Тогда .</text:p>
      <text:h text:style-name="Heading_20_2" text:outline-level="2"><text:bookmark-start text:name="__RefHeading___теорема-о-модуле-вектора_21"/><text:bookmark-start text:name="теорема-о-модуле-вектора"/>Теорема о модуле вектора<text:bookmark-end text:name="__RefHeading___теорема-о-модуле-вектора_21"/><text:bookmark-end text:name="теорема-о-модуле-вектора"/></text:h>
      <text:p text:style-name="Text_20_body">Для любого вектора   его модуль вычисляется по формуле . </text:p>
      <text:p text:style-name="Text_20_body"><draw:frame draw:style-name="media" draw:name="6" text:anchor-type="as-char" draw:z-index="6" svg:width="7.9375cm" style:rel-width="100%" svg:height="5.2471988795518cm" style:rel-height="scale"><draw:image xlink:href="Pictures/b05cd7f5266929b27e4163c097468b4c.jpg" xlink:type="simple" xlink:show="embed" xlink:actuate="onLoad"/></draw:frame></text:p>
      <text:h text:style-name="Heading_20_3" text:outline-level="3"><text:bookmark-start text:name="__RefHeading___доказательство_22"/><text:bookmark-start text:name="доказательство5"/>Доказательство<text:bookmark-end text:name="__RefHeading___доказательство_22"/><text:bookmark-end text:name="доказательство5"/></text:h>
      <text:p text:style-name="Text_20_body">Если  или , то формула очевидна.</text:p>
      <text:p text:style-name="Text_20_body">Пусть  и .</text:p>
      <text:p text:style-name="Text_20_body">Отложим от начала координат вектор  и проведем через точку 
перпендикуляры  и  к осям  и .</text:p>
      <text:p text:style-name="Text_20_body">Координаты точки  равны координатам вектора , то есть . Поэтому .</text:p>
      <text:p text:style-name="Text_20_body">По теореме Пифагора .</text:p>
      <text:p text:style-name="Text_20_body">Таким образом .</text:p>
      <text:h text:style-name="Heading_20_2" text:outline-level="2"><text:bookmark-start text:name="__RefHeading___формула-расстояния-между-двумя-точками_23"/><text:bookmark-start text:name="формула-расстояния-между-двумя-точками"/>Формула расстояния между двумя точками<text:bookmark-end text:name="__RefHeading___формула-расстояния-между-двумя-точками_23"/><text:bookmark-end text:name="формула-расстояния-между-двумя-точками"/></text:h>
      <text:p text:style-name="Text_20_body">Если  и , то 
.</text:p>
      <text:h text:style-name="Heading_20_3" text:outline-level="3"><text:bookmark-start text:name="__RefHeading___доказательство_24"/><text:bookmark-start text:name="доказательство6"/>Доказательство<text:bookmark-end text:name="__RefHeading___доказательство_24"/><text:bookmark-end text:name="доказательство6"/></text:h>
      <text:p text:style-name="Text_20_body">Если  и , то вектор  имеет координаты . </text:p>
      <text:p text:style-name="Text_20_body">Следовательно, .</text:p>
      <text:h text:style-name="Heading_20_2" text:outline-level="2"><text:bookmark-start text:name="__RefHeading___координаты-середины-отрезка_25"/><text:bookmark-start text:name="координаты-середины-отрезка"/>Координаты середины отрезка<text:bookmark-end text:name="__RefHeading___координаты-середины-отрезка_25"/><text:bookmark-end text:name="координаты-середины-отрезка"/></text:h>
      <text:p text:style-name="Text_20_body">Если  и , то точка  середина отрезка  имеет координаты .</text:p>
      <text:p text:style-name="Text_20_body"><draw:frame draw:style-name="media" draw:name="7" text:anchor-type="as-char" draw:z-index="7" svg:width="7.9375cm" style:rel-width="100%" svg:height="5.2471988795518cm" style:rel-height="scale"><draw:image xlink:href="Pictures/774383231a800d20d3c50ab8a02ca20a.jpg" xlink:type="simple" xlink:show="embed" xlink:actuate="onLoad"/></draw:frame></text:p>
      <text:h text:style-name="Heading_20_3" text:outline-level="3"><text:bookmark-start text:name="__RefHeading___доказательство_26"/><text:bookmark-start text:name="доказательство7"/>Доказательство<text:bookmark-end text:name="__RefHeading___доказательство_26"/><text:bookmark-end text:name="доказательство7"/></text:h>
      <text:p text:style-name="Text_20_body">По теореме .</text:p>
      <text:p text:style-name="Text_20_body">Таким образом .</text:p>
      <text:p text:style-name="Text_20_body">Таким образом точка  имеет координаты .</text:p>
      <text:h text:style-name="Heading_20_2" text:outline-level="2"><text:bookmark-start text:name="__RefHeading___координаты-точки-разбивающий-отрезок-в-данном-отношении_27"/><text:bookmark-start text:name="координаты-точки-разбивающий-отрезок-в-данном-отношении"/>Координаты точки, разбивающий отрезок в данном отношении<text:bookmark-end text:name="__RefHeading___координаты-точки-разбивающий-отрезок-в-данном-отношении_27"/><text:bookmark-end text:name="координаты-точки-разбивающий-отрезок-в-данном-отношении"/></text:h>
      <text:p text:style-name="Text_20_body"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32:02</meta:creation-date>
    <dc:creator>Generated</dc:creator>
    <dc:date>2026-09-16T14::32:02</dc:date>
    <dc:language>en-US</dc:language>
    <meta:editing-cycles>1</meta:editing-cycles>
    <meta:editing-duration>PT0S</meta:editing-duration>
    <dc:title>math-public:vektory-koordinaty-vektorov</dc:title>
  </office:meta>
</office:document-meta>
</file>