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6f65a653f5685c93ef4d0eb7e145ec.jpg"/>
  <manifest:file-entry manifest:media-type="image/jpeg" manifest:full-path="Pictures/1763992c738883238c33bc3e0537ff58.jpg"/>
  <manifest:file-entry manifest:media-type="image/jpeg" manifest:full-path="Pictures/122ccc4b43cb49f6853c0243d40754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ektory-skalyarnoe-umnozhenie"/><text:bookmark-start text:name="__RefHeading___скалярное-умножение-векторов_1"/><text:bookmark-start text:name="скалярное-умножение-векторов"/>Скалярное умножение векторов<text:bookmark-end text:name="__RefHeading___скалярное-умножение-векторов_1"/><text:bookmark-end text:name="скалярное-умножение-векторов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Углом между двумя ненулевыми векторами называется величина образуемого ими угла, когда они отложены от одной точки.</text:p>
      <text:h text:style-name="Heading_20_2" text:outline-level="2"><text:bookmark-start text:name="__RefHeading___определение_3"/><text:bookmark-start text:name="определение1"/>Определение<text:bookmark-end text:name="__RefHeading___определение_3"/><text:bookmark-end text:name="определение1"/></text:h>
      <text:p text:style-name="Text_20_body">Скалярным произведением двух векторов называется произведение их модулей и косинуса угла между ними. Если хотя бы один из векторов нулевой, то их скалярное произведение полагают равным нулю.</text:p>
      <text:h text:style-name="Heading_20_2" text:outline-level="2"><text:bookmark-start text:name="__RefHeading___определение_4"/><text:bookmark-start text:name="определение2"/>Определение<text:bookmark-end text:name="__RefHeading___определение_4"/><text:bookmark-end text:name="определение2"/></text:h>
      <text:p text:style-name="Text_20_body">Скалярным квадратом вектора называется его произведение самого на себя. </text:p>
      <text:h text:style-name="Heading_20_2" text:outline-level="2"><text:bookmark-start text:name="__RefHeading___теорема_5"/><text:bookmark-start text:name="теорема"/>Теорема<text:bookmark-end text:name="__RefHeading___теорема_5"/><text:bookmark-end text:name="теорема"/></text:h>
      <text:p text:style-name="Text_20_body">Для любых двух ненулевых векторов их скалярное произведение равно нулю тогда и только тогда, когда они перпендикулярны.</text:p>
      <text:h text:style-name="Heading_20_3" text:outline-level="3"><text:bookmark-start text:name="__RefHeading___доказательство_6"/><text:bookmark-start text:name="доказательство"/>Доказательство<text:bookmark-end text:name="__RefHeading___доказательство_6"/><text:bookmark-end text:name="доказательство"/></text:h>
      <text:p text:style-name="Text_20_body">Пусть .</text:p>
      <text:p text:style-name="Text_20_body">Если , то , следовательно .</text:p>
      <text:p text:style-name="Text_20_body">Если , то .</text:p>
      <text:p text:style-name="Text_20_body">Но поскольку  и  по условию, то .</text:p>
      <text:p text:style-name="Text_20_body">А значит, .</text:p>
      <text:h text:style-name="Heading_20_2" text:outline-level="2"><text:bookmark-start text:name="__RefHeading___скалярное-произведение-в-координатах_7"/><text:bookmark-start text:name="скалярное-произведение-в-координатах"/>Скалярное произведение в координатах<text:bookmark-end text:name="__RefHeading___скалярное-произведение-в-координатах_7"/><text:bookmark-end text:name="скалярное-произведение-в-координатах"/></text:h>
      <text:p text:style-name="Text_20_body">Скалярное произведение двух векторов равно сумме произведений их соответствующих координат.</text:p>
      <text:p text:style-name="Text_20_body"><draw:frame draw:style-name="media" draw:name="0" text:anchor-type="as-char" draw:z-index="0" svg:width="3.96875cm" style:rel-width="100%" svg:height="2.4371854026846cm" style:rel-height="scale"><draw:image xlink:href="Pictures/256f65a653f5685c93ef4d0eb7e145ec.jpg" xlink:type="simple" xlink:show="embed" xlink:actuate="onLoad"/></draw:frame>
<draw:frame draw:style-name="media" draw:name="1" text:anchor-type="as-char" draw:z-index="1" svg:width="3.96875cm" style:rel-width="100%" svg:height="1.4653846153846cm" style:rel-height="scale"><draw:image xlink:href="Pictures/1763992c738883238c33bc3e0537ff58.jpg" xlink:type="simple" xlink:show="embed" xlink:actuate="onLoad"/></draw:frame>
<draw:frame draw:style-name="media" draw:name="2" text:anchor-type="as-char" draw:z-index="2" svg:width="3.96875cm" style:rel-width="100%" svg:height="1.4653846153846cm" style:rel-height="scale"><draw:image xlink:href="Pictures/122ccc4b43cb49f6853c0243d407540c.jpg" xlink:type="simple" xlink:show="embed" xlink:actuate="onLoad"/></draw:frame></text:p>
      <text:h text:style-name="Heading_20_3" text:outline-level="3"><text:bookmark-start text:name="__RefHeading___доказательство_8"/><text:bookmark-start text:name="доказательство1"/>Доказательство<text:bookmark-end text:name="__RefHeading___доказательство_8"/><text:bookmark-end text:name="доказательство1"/></text:h>
      <text:p text:style-name="Text_20_body">Если хотя бы один из векторов  или  нулевой, то справедливость теоремы очевидна.</text:p>
      <text:p text:style-name="Text_20_body">Рассмотрим случай, когда векторы  и  ненулевые.</text:p>
      <text:p text:style-name="Text_20_body">Отложим от произвольной точки  векторы  и .</text:p>
      <text:p text:style-name="Text_20_body">Пусть .</text:p>
      <text:p text:style-name="Text_20_body">Если векторы  и  не коллинеарны, то по теореме косинусов .</text:p>
      <text:p text:style-name="Text_20_body">Это равенство верно и в том случае, если векторы  и  коллинеарны.</text:p>
      <text:p text:style-name="Text_20_body">Действительно, если , то .</text:p>
      <text:p text:style-name="Text_20_body">Если же , то .</text:p>
      <text:p text:style-name="Text_20_body">Так как , то равенство \eqref{eq008} можно записать так: .</text:p>
      <text:p text:style-name="Text_20_body">Откуда .</text:p>
      <text:p text:style-name="Text_20_body">Векторы  и  имеют координаты  и
.</text:p>
      <text:p text:style-name="Text_20_body">Поэтому .</text:p>
      <text:p text:style-name="Text_20_body">Подставив эти выражения в правую часть равенства \eqref{eq009}, получим
.</text:p>
      <text:h text:style-name="Heading_20_2" text:outline-level="2"><text:bookmark-start text:name="__RefHeading___свойства-скалярного-произведения_9"/><text:bookmark-start text:name="свойства-скалярного-произведения"/>Свойства скалярного произведения<text:bookmark-end text:name="__RefHeading___свойства-скалярного-произведения_9"/><text:bookmark-end text:name="свойства-скалярного-произведения"/></text:h>
      <text:list text:style-name="Numbering_20_1" text:continue-numbering="false">
        <text:list-item>
          <text:p text:style-name="Numbering_20_1_Content_First"> ;</text:p>
        </text:list-item>
        <text:list-item>
          <text:p text:style-name="Numbering_20_1_Content"> ;</text:p>
        </text:list-item>
        <text:list-item>
          <text:p text:style-name="Numbering_20_1_Content_Last"> .</text:p>
        </text:list-item>
      </text:list>
      <text:h text:style-name="Heading_20_3" text:outline-level="3"><text:bookmark-start text:name="__RefHeading___доказательство_10"/><text:bookmark-start text:name="доказательство2"/>Доказательство<text:bookmark-end text:name="__RefHeading___доказательство_10"/><text:bookmark-end text:name="доказательство2"/></text:h>
      <text:p text:style-name="Text_20_body">Первое свойство очевидно в силу определения скалярного произведения.</text:p>
      <text:p text:style-name="Text_20_body">Действительно, . </text:p>
      <text:p text:style-name="Text_20_body">Докажем второе свойство, используя теорему \ref{149}.</text:p>
      <text:p text:style-name="Text_20_body">Пусть  имеет координаты , а вектор  имеет координаты .</text:p>
      <text:p text:style-name="Text_20_body">Тогда вектор . </text:p>
      <text:p text:style-name="Text_20_body">Докажем третье свойство, используя теорему \ref{149}. </text:p>
      <text:p text:style-name="Text_20_body">Пусть вектор  имеет координаты , вектор  имеет координаты , вектор  имеет координаты .</text:p>
      <text:p text:style-name="Text_20_body">Тогда .</text:p>
      <text:h text:style-name="Heading_20_2" text:outline-level="2"><text:bookmark-start text:name="__RefHeading___формулы-векторного-метода_11"/><text:bookmark-start text:name="формулы-векторного-метода"/>Формулы векторного метода<text:bookmark-end text:name="__RefHeading___формулы-векторного-метода_11"/><text:bookmark-end text:name="формулы-векторного-метода"/></text:h>
      <text:list text:style-name="Numbering_20_1" text:continue-numbering="false">
        <text:list-item>
          <text:p text:style-name="Numbering_20_1_Content_First"> ;</text:p>
        </text:list-item>
        <text:list-item>
          <text:p text:style-name="Numbering_20_1_Content"> ;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5::13:16</meta:creation-date>
    <dc:creator>Generated</dc:creator>
    <dc:date>2026-09-16T15::13:16</dc:date>
    <dc:language>en-US</dc:language>
    <meta:editing-cycles>1</meta:editing-cycles>
    <meta:editing-duration>PT0S</meta:editing-duration>
    <dc:title>math-public:vektory-skalyarnoe-umnozhenie</dc:title>
  </office:meta>
</office:document-meta>
</file>