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a66892b23b2ef56853593b6432c000.jpg"/>
  <manifest:file-entry manifest:media-type="image/jpeg" manifest:full-path="Pictures/f3ff3619d941aaef8bae351240519e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pisannaya_i_opisannaya_okruzhnosti_pryamougolnogo_treugolnika"/><text:bookmark-start text:name="__RefHeading___теорема_1"/><text:bookmark-start text:name="теорема"/>Теорема<text:bookmark-end text:name="__RefHeading___теорема_1"/><text:bookmark-end text:name="теорема"/></text:h>
      <text:list text:style-name="Numbering_20_1" text:continue-numbering="false">
        <text:list-item>
          <text:p text:style-name="Numbering_20_1_Content_First"> Радиус окружности, вписанной в прямоугольный треугольник, вычисляется по формуле .</text:p>
        </text:list-item>
        <text:list-item>
          <text:p text:style-name="Numbering_20_1_Content_Last"> Радиус окружности, описанной около прямоугольного треугольника, равен половине гипотенузы, а её центр совпадает с серединой гипотенузы.</text:p>
        </text:list-item>
      </text:list>
      <text:p text:style-name="Text_20_body"><draw:frame draw:style-name="media" draw:name="0" text:anchor-type="as-char" draw:z-index="0" svg:width="3.96875cm" style:rel-width="100%" svg:height="5.9018049568966cm" style:rel-height="scale"><draw:image xlink:href="Pictures/c8a66892b23b2ef56853593b6432c000.jpg" xlink:type="simple" xlink:show="embed" xlink:actuate="onLoad"/></draw:frame>
<draw:frame draw:style-name="media" draw:name="1" text:anchor-type="as-char" draw:z-index="1" svg:width="3.96875cm" style:rel-width="100%" svg:height="4.0363991477273cm" style:rel-height="scale"><draw:image xlink:href="Pictures/f3ff3619d941aaef8bae351240519ea3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Рассмотрим треугольник  с прямым углом . </text:p>
      <text:p text:style-name="Text_20_body">Пусть в него вписана окружность с центром  и радиусом , которая касается катетов  и  в точках  и  соответственно.</text:p>
      <text:p text:style-name="Text_20_body">Тогда  – квадрат, так как все его углы прямые и .</text:p>
      <text:p text:style-name="Text_20_body">Тогда .</text:p>
      <text:p text:style-name="Text_20_body">Но , то есть .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Рассмотрим треугольник  с прямым углом .</text:p>
      <text:p text:style-name="Text_20_body">Пусть  – середина гипотенузы .</text:p>
      <text:p text:style-name="Text_20_body">Тогда , то есть точка  равноудалено от всех вершин
треугольника.</text:p>
      <text:p text:style-name="Text_20_body">Следовательно, точка  является центром окружности, описанной около треугольника , радиус которой равен , то есть половине гипотенуз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4</meta:creation-date>
    <dc:creator>Generated</dc:creator>
    <dc:date>2026-08-20T14::04:34</dc:date>
    <dc:language>en-US</dc:language>
    <meta:editing-cycles>1</meta:editing-cycles>
    <meta:editing-duration>PT0S</meta:editing-duration>
    <dc:title>math-public:vpisannaya_i_opisannaya_okruzhnosti_pryamougolnogo_treugolnika</dc:title>
  </office:meta>
</office:document-meta>
</file>