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532b26f74a0389113522b5f73247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vtoroj_priznak_podobiya_treugolnikov"/><text:bookmark-start text:name="__RefHeading___второй-признак-подобия-треугольников_1"/><text:bookmark-start text:name="второй-признак-подобия-треугольников"/>Второй признак подобия треугольников<text:bookmark-end text:name="__RefHeading___второй-признак-подобия-треугольников_1"/><text:bookmark-end text:name="второй-признак-подобия-треугольников"/></text:h>
      <text:p text:style-name="Text_20_body">Если две стороны одного треугольника пропорциональны двум сторонам другого треугольника и углы, заключенные между этими сторонами, равны, то такие треугольники подобны.</text:p>
      <text:p text:style-name="Text_20_body"><draw:frame draw:style-name="media" draw:name="0" text:anchor-type="as-char" draw:z-index="0" svg:width="7.9375cm" style:rel-width="100%" svg:height="5.7922297297297cm" style:rel-height="scale"><draw:image xlink:href="Pictures/9b532b26f74a0389113522b5f7324785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-без-использования-тригонометрии_3"/><text:bookmark-start text:name="первый-способ-без-использования-тригонометрии"/>Первый способ (без использования тригонометрии).<text:bookmark-end text:name="__RefHeading___первый-способ-без-использования-тригонометрии_3"/><text:bookmark-end text:name="первый-способ-без-использования-тригонометрии"/></text:h>
      <text:p text:style-name="Text_20_body">Рассмотрим два треугольника  и , у которых
 и .<text:line-break/></text:p>
      <text:p text:style-name="Text_20_body">Докажем, что .<text:line-break/></text:p>
      <text:p text:style-name="Text_20_body">Для этого, учитывая первый признак подобия треугольников, достаточно доказать, что .<text:line-break/></text:p>
      <text:p text:style-name="Text_20_body">Рассмотрим треугольник , у которого , $\angle 2=\angle
B_1$.<text:line-break/></text:p>
      <text:p text:style-name="Text_20_body">Треугольники  и  подобны по первому признаку подобия треугольников, поэтому
.<text:line-break/></text:p>
      <text:p text:style-name="Text_20_body">C другой стороны, по условию .<text:line-break/></text:p>
      <text:p text:style-name="Text_20_body">Из этих двух равенств получаем .<text:line-break/></text:p>
      <text:p text:style-name="Text_20_body">Треугольники  и  равны по двум сторонам и углы между ними ( – общая,  и , поскольку  и .<text:line-break/></text:p>
      <text:p text:style-name="Text_20_body">Отсюда следует, что , а так как , то .</text:p>
      <text:h text:style-name="Heading_20_4" text:outline-level="4"><text:bookmark-start text:name="__RefHeading___второй-способ-через-тригонометрию_4"/><text:bookmark-start text:name="второй-способ-через-тригонометрию"/>Второй способ (через тригонометрию).<text:bookmark-end text:name="__RefHeading___второй-способ-через-тригонометрию_4"/><text:bookmark-end text:name="второй-способ-через-тригонометрию"/></text:h>
      <text:p text:style-name="Text_20_body">Рассмотрим два треугольника 
и  со сторонами  и 
соответственно.<text:line-break/></text:p>
      <text:p text:style-name="Text_20_body">Пусть  и .
Докажем, что тогда .<text:line-break/></text:p>
      <text:p text:style-name="Text_20_body">Обозначим .<text:line-break/>
Тогда , .<text:line-break/></text:p>
      <text:p text:style-name="Text_20_body">По теореме косинусов в треугольнике : <text:line-break/></text:p>
      <text:p text:style-name="Text_20_body">Следовательно, , то есть стороны треугольников  и
 пропорциональны.<text:line-break/></text:p>
      <text:p text:style-name="Text_20_body">Тогда по третьему признаку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4</meta:creation-date>
    <dc:creator>Generated</dc:creator>
    <dc:date>2026-08-20T14::03:44</dc:date>
    <dc:language>en-US</dc:language>
    <meta:editing-cycles>1</meta:editing-cycles>
    <meta:editing-duration>PT0S</meta:editing-duration>
    <dc:title>math-public:vtoroj_priznak_podobiya_treugolnikov</dc:title>
  </office:meta>
</office:document-meta>
</file>